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en - aanvraag evenementenvergunning - BuitenLIVE Straatparade van 5 september 2026 t/m 5 september 2026 - Globeplein (Almere Buiten), Almere Buiten Centrum, Globeplein en Noordeindeplein en de straten in..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603418</text:p>
            <text:p text:style-name="common-al">
            <text:span text:style-name="nadrukvet">Soort aanvraag:</text:span> aanvraag evenementenvergunning</text:p>
            <text:p text:style-name="common-al">
            <text:span text:style-name="nadrukvet">Procedure:</text:span> n.v.t.</text:p>
            <text:p text:style-name="common-al">
            <text:span text:style-name="nadrukvet">Ontvangstdatum:</text:span> 3 juni 2026</text:p>
            <text:p text:style-name="common-al">
            <text:span text:style-name="nadrukvet">Omschrijving:</text:span> BuitenLIVE Straatparade van 5 september 2026 t/m 5 september 2026</text:p>
            <text:p text:style-name="common-al">
            <text:span text:style-name="nadrukvet">Locatie:</text:span> Globeplein (Almere Buiten), Almere Buiten Centrum, Globeplein en Noordeindeplein en de straten in...</text:p>
            <text:p text:style-name="common-al">
            <text:span text:style-name="nadrukvet">Besluit:</text:span> verlenen</text:p>
            <text:p text:style-name="common-al">
            <text:span text:style-name="nadrukvet">Datum verzending besluit:</text:span> 7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189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Gemeente Almere - verlenen - aanvraag evenementenvergunning - BuitenLIVE Straatparade van 5 september 2026 t/m 5 september 2026 - Globeplein (Almere Buiten), Almere Buiten Centrum, Globeplein en Noordeindeplein en de straten in..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96</meta:user-defined>
    <meta:user-defined meta:name="OVERHEIDop.GmbID/DC.identifier">gmb-2026-381896</meta:user-defined>
    <meta:user-defined meta:name="OVERHEIDop.versieInformatie"/>
  </office:meta>
</office:document-meta>
</file>