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plaatsen van een midikraan, autolaadkraan en knijperwagen, Stationsweg 146 5611BZ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7577 </text:p>
            <text:p text:style-name="common-al"> Omschrijving: plaatsen van een midikraan, autolaadkraan en knijperwagen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Stationsweg 146 5611BZ Eindhoven</text:p>
              </text:list-item>
            </text:list>
            <text:p text:style-name="common-al"> Soort aanvraag: Gebruik openbare ruimte, Vergunning gebruik openbare ruimte (container, steiger, etc.) </text:p>
            <text:p text:style-name="common-al"> Besluit: Verleend </text:p>
            <text:p text:style-name="common-al"> Datum verzending: 07-08-2026 </text:p>
            <text:p text:style-name="common-al"> Heeft u direct belang bij deze beslissing? Dan kunt u binnen zes weken, na 07-08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1894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89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89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7577</meta:user-defined>
    <meta:user-defined meta:name="DCTERMS.abstract">plaatsen van een midikraan, autolaadkraan en knijperwagen</meta:user-defined>
    <dc:language>nl</dc:language>
    <meta:user-defined meta:name="OVERHEIDop.locatietype/OVERHEIDop.gebiedsmarkering">Punt</meta:user-defined>
    <meta:user-defined meta:name="DC.title">Besluit op aanvraag: plaatsen van een midikraan, autolaadkraan en knijperwagen, Stationsweg 146 5611BZ Eindhov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894</meta:user-defined>
    <meta:user-defined meta:name="OVERHEIDop.GmbID/DC.identifier">gmb-2026-381894</meta:user-defined>
    <meta:user-defined meta:name="OVERHEIDop.versieInformatie"/>
  </office:meta>
</office:document-meta>
</file>