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office:automatic-styles>
  <office:body>
    <office:text>
      <text:p text:style-name="new_page_staatscourant"/>
      <text:p text:style-name="single-kop-titel">Bekendmaking plan tot verkoop gronden Zuidernieuwlandpolder in Zierikzee </text:p>
      <text:section text:name="regeling_id1-3-2" text:style-name="regeling">
        <text:section text:name="aanhef_id1-3-2-1" text:style-name="aanhef">
          <text:section text:name="preambule_id1-3-2-1-1" text:style-name="preambule">
            <text:p text:style-name="al"/>
            <text:p text:style-name="al">Wij zijn van plan om na deze publicatie gronden in de Zuidernieuwlandpolder in Zierikzee te verkopen aan TenneT TSO B.V. (hierna: ‘TenneT’) en Stedin Netbeheer B.V. (hierna: ‘Stedin’) voor een gebruik als kV-station, landschappelijke inpassing en bijbehorende kabel- en leidingstroken. Onze grond is kadastraal bekend gemeente Zierikzee, sectie N, nummers 297 (gedeeltelijk), 298 (gedeeltelijk), 374 (gedeeltelijk), 644, 647, 650 en 651, samen ongeveer 146.901m² groot. </text:p>
            <text:p text:style-name="al"/>
            <text:p text:style-name="al">
            <text:span text:style-name="nadrukvet">Reden </text:span>
          </text:p>
            <text:p text:style-name="al">Volgens ons zijn TenneT en Stedin de enige serieuze gegadigden om (delen van) de hiervoor genoemde gronden (door TenneT of door Stedin) aan te kopen, omdat: </text:p>
            <text:list text:style-name="id1-3-2-1-1-6">
              <text:list-item text:style-override="id1-3-2-1-1-6-1">
                <text:number>-</text:number>
                <text:p text:style-name="al">er op Schouwen-Duiveland behoefte is om een nieuw kV-hoogspanningsstation te laten bouwen en dit benodigd is voor de energiebehoefte van burgers en bedrijven op Schouwen-Duiveland en een nieuw kV-hoogspanningsstation de duurzame ambitie en doelstellingen van de gemeente faciliteert; </text:p>
              </text:list-item>
              <text:list-item text:style-override="id1-3-2-1-1-6-2">
                <text:number>-</text:number>
                <text:p text:style-name="al">voor het borgen van goede en toekomstbestendige energievoorziening van gemeente Schouwen-Duiveland de aanleg van een kV-station met alle kabels en leidingen alsmede de daarbij behorende infrastructuur en de landschappelijke inpassing in/nabij Zierikzee noodzakelijk is; </text:p>
              </text:list-item>
              <text:list-item text:style-override="id1-3-2-1-1-6-3">
                <text:number>-</text:number>
                <text:p text:style-name="al">de voorgenomen grondverkoop in lijn is met het door de gemeenteraad van Schouwen-Duiveland op 23 december 2021 gekozen locatie voor het te realiseren kV-station;</text:p>
              </text:list-item>
              <text:list-item text:style-override="id1-3-2-1-1-6-4">
                <text:number>-</text:number>
                <text:p text:style-name="al">de voorgenomen grondverkoop in lijn is met het op 23 mei 2023 door de gemeenteraad vastgestelde ‘Gebiedsvisie Zuidoostflank Zierikzee 2030’ en de door de gemeenteraad gewijzigde vaststelling van de ‘Structuurvisie Zierikzee 2030’, met bijbehorende ‘Structuurvisiekaart Zierikzee 2030’ en de gemeenteraad gekozen heeft voor ontwikkeling van het kV-station op de locatie van de te verkopen gronden; </text:p>
              </text:list-item>
              <text:list-item text:style-override="id1-3-2-1-1-6-5">
                <text:number>-</text:number>
                <text:p text:style-name="al">de Afdeling bestuursrechtspraak van de Raad van State op 25 februari 2026 uitspraak heeft gedaan inzake een ingesteld beroep tegen het bestemmingsplan ‘Hoogspanningsstation Zierikzee + herziening buitengebied (kabeltracés) en het besluit tot vaststelling van voornoemd bestemmingsplan van de gemeenteraad van Schouwen-Duiveland met die uitspraak onherroepelijk is geworden; </text:p>
              </text:list-item>
              <text:list-item text:style-override="id1-3-2-1-1-6-6">
                <text:number>-</text:number>
                <text:p text:style-name="al">TenneT en Stedin gelet op hun bijzondere positie in de energiemarkt als enige serieuze gegadigden kunnen worden beschouwd die een kV-station met inkomende leidingen en kabeltracés van TenneT en Stedin, inclusief de daarbij behorende infrastructuur, de borging van de landschappelijke inpassing en de inrichting van de openbare ruimte binnen de gemeente Schouwen-Duiveland kunnen realiseren.</text:p>
                <text:p text:style-name="al"/>
              </text:list-item>
            </text:list>
            <text:p text:style-name="al">
            <text:span text:style-name="nadrukvet">Niet eens met voorgenomen verkoop?</text:span>
          </text:p>
            <text:p text:style-name="al">Bent u het niet eens met dit voornemen? En vindt u dat u ook een serieuze gegadigde bent om de gronden voor het beoogde doel te kopen? Dan moet u binnen 20 kalenderdagen na deze publicatie een kort geding starten bij de rechtbank Zeeland-West-Brabant. </text:p>
            <text:p text:style-name="al"/>
            <text:p text:style-name="al">
            <text:span text:style-name="nadrukvet">Reactie- en vervaltermijn</text:span>
          </text:p>
            <text:p text:style-name="al">De termijn van 20 kalenderdagen merken wij aan als een vervaltermijn. Dat betekent dat u het kort geding binnen deze termijn moet starten. Doet u dit niet? Dan vervalt het recht om tegen deze voorgenomen verkoop (waaronder de door de gemeente aan te gane koopovereenkomst) op te komen. De gemeente en TenneT en Stedin zouden immers onredelijk worden benadeeld, indien pas na deze (duidelijk kenbaar gemaakte) termijn alsnog tegen (het voornemen tot) het aangaan van de koopovereenkomst zou worden opgekomen.</text:p>
            <text:p text:style-name="al"/>
            <text:p text:style-name="al">
            <text:span text:style-name="nadrukvet">Didam-arrest</text:span>
          </text:p>
            <text:p text:style-name="al">Wij publiceren dit voornemen in het Gemeenteblad, in De Wereldregio en op onze website. Hiermee geven wij uitvoering aan het arrest van de Hoge Raad van 26 november 2021 (ECLI:NL:HR:2021:1778) en het arrest van de Hoge Raad van 15 november 2024 (ECLI:NL:HR:2024:1661). </text:p>
            <text:p text:style-name="al"/>
            <text:p text:style-name="al">
            <text:span text:style-name="nadrukvet">Informatie</text:span>
          </text:p>
            <text:p text:style-name="al">Heeft u vragen? Dan kunt u een e-mail sturen naar: <text:a xlink:href="mailto:ontwikkelingsbedrijf@schouwen-duiveland.nl" xlink:type="simple">ontwikkelingsbedrijf@schouwen-duiveland.nl</text:a>. Het stellen van vragen schort niet de termijn op waarbinnen een kort geding gestart moet worden, zoals hiervoor bedoeld.</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18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1623380</meta:user-defined>
    <meta:user-defined meta:name="DCTERMS.abstract">Bekendmaking plan tot verkoop gronden Zuidernieuwlandpolder in Zierikzee aan TenneT en Stedin voor een gebruik als kV-station, landschappelijke inpassing en bijbehorende kabel- en leidingstroken.</meta:user-defined>
    <dc:language>nl</dc:language>
    <meta:user-defined meta:name="OVERHEIDop.locatietype/OVERHEIDop.gebiedsmarkering">Gemeente</meta:user-defined>
    <meta:user-defined meta:name="DC.title">Bekendmaking plan tot verkoop gronden Zuidernieuwlandpolder in Zierikzee</meta:user-defined>
    <meta:user-defined meta:name="DCTERMS.W3CDTF/DCTERMS.available">2026-08-14</meta:user-defined>
    <meta:user-defined meta:name="DCTERMS.W3CDTF/OVERHEIDop.jaargang">2026</meta:user-defined>
    <meta:user-defined meta:name="OVERHEIDop.publicationIssue">381887</meta:user-defined>
    <meta:user-defined meta:name="OVERHEIDop.GmbID/DC.identifier">gmb-2026-381887</meta:user-defined>
    <meta:user-defined meta:name="OVERHEIDop.versieInformatie"/>
  </office:meta>
</office:document-meta>
</file>