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imon Stevinstraat 18-H 1097B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woning en het wijzigen van het kozijn in de voorgevel</text:p>
            <text:p text:style-name="common-al">Zaakadres: Simon Stevinstraat 18-H 1097BZ Amsterdam</text:p>
            <text:p text:style-name="common-al">Datum ontvangst: 17-07-2026</text:p>
            <text:p text:style-name="common-al">Zaaknummer: Z2026-031755</text:p>
            <text:p text:style-name="common-al">DSO-nummer: 202607170077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188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8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8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31755</meta:user-defined>
    <meta:user-defined meta:name="DCTERMS.abstract">realiseren van een woning en het wijzigen van het kozijn in de voorgev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imon Stevinstraat 18-H 1097BZ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884</meta:user-defined>
    <meta:user-defined meta:name="OVERHEIDop.GmbID/DC.identifier">gmb-2026-381884</meta:user-defined>
    <meta:user-defined meta:name="OVERHEIDop.versieInformatie"/>
  </office:meta>
</office:document-meta>
</file>