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1 </text:p>
            <text:p text:style-name="al">Registratienummer:</text:p>
            <text:list text:style-name="id1-3-2-1-1-4">
              <text:list-item text:style-override="id1-3-2-1-1-4-1">
                <text:number>•</text:number>
                <text:p text:style-name="al">Instellen beperkte blauwe zone De Fennen te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in de omgeving van De Fennen en het Fennenplein sprake is van aanhoudende parkeeroverlast, waarbij bewoners structurele hinder ondervinden van langparkeerders;</text:p>
              </text:list-item>
              <text:list-item text:style-override="id1-3-2-1-1-11-2">
                <text:number>•</text:number>
                <text:p text:style-name="al">dat hierdoor de beschikbaarheid van parkeerplaatsen voor bewoners en hun bezoekers, waaronder zorgverleners en mantelzorgers onder druk staat;</text:p>
              </text:list-item>
              <text:list-item text:style-override="id1-3-2-1-1-11-3">
                <text:number>•</text:number>
                <text:p text:style-name="al">dat uit parkeeronderzoek blijkt dat de parkeerbezetting op meerdere momenten op werkdagen structureel hoog is, met een bezettingsgraad tussen 70% en 90%;</text:p>
              </text:list-item>
              <text:list-item text:style-override="id1-3-2-1-1-11-4">
                <text:number>•</text:number>
                <text:p text:style-name="al">dat het voor zorgverleners, mantelzorgers en kort bezoekers van belang is om nabij de bestemming te kunnen parkeren, zodat zij hun werkzaamheden goed kunnen uitvoeren;</text:p>
              </text:list-item>
              <text:list-item text:style-override="id1-3-2-1-1-11-5">
                <text:number>•</text:number>
                <text:p text:style-name="al">dat het instellen van een parkeerschijfzone (blauwe zone) op een beperkt aantal parkeerplaatsen bijdraagt aan het bevorderen van de parkeerbeschikbaarheid voor kortdurend parkeren;</text:p>
              </text:list-item>
              <text:list-item text:style-override="id1-3-2-1-1-11-6">
                <text:number>•</text:number>
                <text:p text:style-name="al">dat de beoogde parkeerschijfzone zal gelden op werkdagen van maandag tot en met vrijdag tussen 08:00 en 18:00 uur, met een maximale parkeerduur van 1 uur;</text:p>
              </text:list-item>
              <text:list-item text:style-override="id1-3-2-1-1-11-7">
                <text:number>•</text:number>
                <text:p text:style-name="al">dat voor deze parkeerplaatsen geen ontheffingen voor bewoners worden verleend, omdat deze specifiek bedoeld zijn voor kortdurend gebruik;</text:p>
              </text:list-item>
              <text:list-item text:style-override="id1-3-2-1-1-11-8">
                <text:number>•</text:number>
                <text:p text:style-name="al">dat volgens het gemeentelijk parkeerbeleid een dergelijke maatregelen kan worden overwogen bij een hoge parkeerbezetting en dat in dit gebied aan deze norm wordt voldaan;</text:p>
              </text:list-item>
              <text:list-item text:style-override="id1-3-2-1-1-11-9">
                <text:number>•</text:number>
                <text:p text:style-name="al">dat deze maatregel een praktische oplossing betreft voor een bijzondere parkeersituatie buiten de stadsring;</text:p>
              </text:list-item>
              <text:list-item text:style-override="id1-3-2-1-1-11-10">
                <text:number>•</text:number>
                <text:p text:style-name="al">dat bij de belangenafweging de economische en maatschappelijke belangen van bewoners, ondernemers en overige belanghebbenden zijn betrokken, waarbij de parkeerbeschikbaarheid voor kortdurend parkeren heeft geprevaleerd;</text:p>
              </text:list-item>
              <text:list-item text:style-override="id1-3-2-1-1-11-11">
                <text:number>•</text:number>
                <text:p text:style-name="al">dat overleg met de politie heeft plaatsgevonden, waarin de politie positief adviseerde;</text:p>
              </text:list-item>
              <text:list-item text:style-override="id1-3-2-1-1-11-12">
                <text:number>•</text:number>
                <text:p text:style-name="al">dat in het onderstaande besluit de verkeerstekens zullen worden benoemd conform artikel 96 van het Reglement Verkeersregels en Verkeerstekens 1990;</text:p>
              </text:list-item>
              <text:list-item text:style-override="id1-3-2-1-1-11-13">
                <text:number>•</text:number>
                <text:p text:style-name="al">dat de hierna genoemde wegen c.q. weggedeelten zijn gelegen binnen de bebouwde kom van Leeuwarden en in beheer zijn bij de gemeente Leeuwarden;</text:p>
              </text:list-item>
              <text:list-item text:style-override="id1-3-2-1-1-11-14">
                <text:number>•</text:number>
                <text:p text:style-name="al">dat deze maatregel bijdraagt aan het in stand houden van de weg en het waarborgen van de bruikbaarheid daarvan, zoals bedoeld in artikel 2 van de WVW 1994;</text:p>
              </text:list-item>
              <text:list-item text:style-override="id1-3-2-1-1-11-15">
                <text:number>•</text:number>
                <text:p text:style-name="al">dat deze maatregel bijdraagt aan het voorkomen en beperken van door het verkeer veroorzaakte overlast, hinder of schade, zoals bedoeld in artikel 2 van de WVW 1994;</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middels het plaatsen van de verkeersborden E10 en E11 van bijlage 1 van het Reglement verkeersregels en verkeerstekens 1990 en overeenkomstig artikel 25 van het Reglement Verkeersregels en Verkeerstekens 1990 zes parkeerplaatsen aan De Fennen, zoals aangegeven op de bij dit besluit behorende situatietekening, aan te wijzen als parkeerschijfzone met een maximale parkeerduur van 1 uur, geldend op maandag tot en met vrijdag van 08:00 tot 18:00 uur. </text:p>
              </text:list-item>
              <text:list-item text:style-override="id1-3-2-2-1-5-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8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Instellen beperkte blauwe zone zes parkeerplaatsen - De Fenn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41</meta:user-defined>
    <meta:user-defined meta:name="DCTERMS.abstract">Instellen beperkte blauwe zone De Fennen te Leeuwarden</meta:user-defined>
    <meta:user-defined meta:name="OVERHEIDop.verkeersbordcode">E10</meta:user-defined>
    <meta:user-defined meta:name="OVERHEIDop.verkeersbordcode">E11</meta:user-defined>
    <dc:language>nl</dc:language>
    <meta:user-defined meta:name="OVERHEIDop.locatietype/OVERHEIDop.gebiedsmarkering">Vlak</meta:user-defined>
    <meta:user-defined meta:name="DC.title">VERKEERSBESLUIT</meta:user-defined>
    <meta:user-defined meta:name="DCTERMS.W3CDTF/DCTERMS.available">2026-08-19</meta:user-defined>
    <meta:user-defined meta:name="OVERHEIDop.externeBijlage">Situatietekening|exb-2026-28480</meta:user-defined>
    <meta:user-defined meta:name="DCTERMS.W3CDTF/OVERHEIDop.jaargang">2026</meta:user-defined>
    <meta:user-defined meta:name="OVERHEIDop.publicationIssue">381878</meta:user-defined>
    <meta:user-defined meta:name="OVERHEIDop.GmbID/DC.identifier">gmb-2026-381878</meta:user-defined>
    <meta:user-defined meta:name="OVERHEIDop.versieInformatie"/>
  </office:meta>
</office:document-meta>
</file>