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Tennispad 2A 2034JA Haarlem, 0392-2026-0129080, het tappen tijdens het evenement Stichting Ecoring Haarlem, op 14-08-2026 van 18.00 uur tot 22.00 uur en op 15-08-2026 van 12.00 uur tot 22.00 uur, verzonden 07-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8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29080</meta:user-defined>
    <meta:user-defined meta:name="DCTERMS.abstract">het tappen tijdens het evenement Stichting Ecoring Haarlem</meta:user-defined>
    <dc:language>nl</dc:language>
    <meta:user-defined meta:name="OVERHEIDop.locatietype/OVERHEIDop.gebiedsmarkering">Punt</meta:user-defined>
    <meta:user-defined meta:name="DC.title">Gemeente Haarlem, ontheffing verleend, Tennispad 2A 2034JA Haarlem, 0392-2026-0129080, het tappen tijdens het evenement Stichting Ecoring Haarlem, op 14-08-2026 van 18.00 uur tot 22.00 uur en op 15-08-2026 van 12.00 uur tot 22.00 uur, verzonden 07-08-2026</meta:user-defined>
    <meta:user-defined meta:name="DCTERMS.W3CDTF/DCTERMS.available">2026-08-11</meta:user-defined>
    <meta:user-defined meta:name="DCTERMS.W3CDTF/OVERHEIDop.jaargang">2026</meta:user-defined>
    <meta:user-defined meta:name="OVERHEIDop.publicationIssue">381873</meta:user-defined>
    <meta:user-defined meta:name="OVERHEIDop.GmbID/DC.identifier">gmb-2026-381873</meta:user-defined>
    <meta:user-defined meta:name="OVERHEIDop.versieInformatie"/>
  </office:meta>
</office:document-meta>
</file>