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Toneelvoorstelling De geschiedenis van de familie Broersen  17-09 t/m 26-09-2026, Oosternotweg 1, 1636 WG Schermer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Oosternotweg 1, 1636 WG Schermerhorn<text:span text:style-name="nadrukvet">; </text:span>Toneelvoorstelling De geschiedenis van de familie Broersen  17-09 t/m 26-09-2026</text:p>
            <text:p text:style-name="common-al">
            
          </text:p>
            <text:p text:style-name="common-al">Datum ontvangst: 27-06-2026</text:p>
            <text:p text:style-name="common-al">Zaaknummer: 00001389518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187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89518</meta:user-defined>
    <dc:language>nl</dc:language>
    <meta:user-defined meta:name="OVERHEIDop.locatietype/OVERHEIDop.gebiedsmarkering">Punt</meta:user-defined>
    <meta:user-defined meta:name="DC.title">Algemene plaatselijke verordening Verleend: Evenementenvergunning, Toneelvoorstelling De geschiedenis van de familie Broersen  17-09 t/m 26-09-2026, Oosternotweg 1, 1636 WG Schermerhor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70</meta:user-defined>
    <meta:user-defined meta:name="OVERHEIDop.GmbID/DC.identifier">gmb-2026-381870</meta:user-defined>
    <meta:user-defined meta:name="OVERHEIDop.versieInformatie"/>
  </office:meta>
</office:document-meta>
</file>