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Westerduinweg 3 te Petten (Toepassen van grond of baggerspec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7 augustus 2026 namens Gemeente Schagen een volledige melding ontvangen van een ontwikkeling aan Westerduinweg 3 te Petten. Het gaat over het toepassen van grond ten behoeve van nieuw straatwerk. De melding heeft het kenmerk OMG-088364/Z26-0827563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Toepassen van grond of baggerspecie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8364/Z26-0827563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186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a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8364/Z26-0827563</meta:user-defined>
    <dc:language>nl</dc:language>
    <meta:user-defined meta:name="OVERHEIDop.locatietype/OVERHEIDop.gebiedsmarkering">Vlak</meta:user-defined>
    <meta:user-defined meta:name="DC.title">Melding ontvangen voor Westerduinweg 3 te Petten (Toepassen van grond of baggerspecie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65</meta:user-defined>
    <meta:user-defined meta:name="OVERHEIDop.GmbID/DC.identifier">gmb-2026-381865</meta:user-defined>
    <meta:user-defined meta:name="OVERHEIDop.versieInformatie"/>
  </office:meta>
</office:document-meta>
</file>