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vergunning verleend, t.h.v. Tennispad 2A Haarlem, 0392-2026-0078507, het evenement EcoFest 2026, op 14-08-2026 van 18.00 uur tot 22.00 uur en op 15-08-2026 van 12.00 uur tot 22:00 uur, verzonden 07-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De burgemeester van Gemeente Haarlem, (p/a)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186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6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6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0392-2026-0078507</meta:user-defined>
    <meta:user-defined meta:name="DCTERMS.abstract">het evenement EcoFest 2026</meta:user-defined>
    <dc:language>nl</dc:language>
    <meta:user-defined meta:name="OVERHEIDop.locatietype/OVERHEIDop.gebiedsmarkering">Punt</meta:user-defined>
    <meta:user-defined meta:name="DC.title">Gemeente Haarlem, vergunning verleend, t.h.v. Tennispad 2A Haarlem, 0392-2026-0078507, het evenement EcoFest 2026, op 14-08-2026 van 18.00 uur tot 22.00 uur en op 15-08-2026 van 12.00 uur tot 22:00 uur, verzonden 07-08-2026</meta:user-defined>
    <meta:user-defined meta:name="DCTERMS.W3CDTF/DCTERMS.available">2026-08-11</meta:user-defined>
    <meta:user-defined meta:name="DCTERMS.W3CDTF/OVERHEIDop.jaargang">2026</meta:user-defined>
    <meta:user-defined meta:name="OVERHEIDop.publicationIssue">381863</meta:user-defined>
    <meta:user-defined meta:name="OVERHEIDop.GmbID/DC.identifier">gmb-2026-381863</meta:user-defined>
    <meta:user-defined meta:name="OVERHEIDop.versieInformatie"/>
  </office:meta>
</office:document-meta>
</file>