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aanhangw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Tijdens een controle op 4 augustus 2026 omstreeks 17:44 uur heeft een gemeentelijk toezichthouder van de Handhavingsorganisatie van de Dienst Stadsbeheer op bovengenoemde locatie geconstateerd dat een eenassige aanhanger langer dan drie achtereenvolgende dagen op de weg staat. Dit is in strijd met artikel 5:6, eerste lid, onder a, van de Algemene plaatselijke verordening voor de gemeente Den Haag.</text:p>
            <text:p text:style-name="common-al">Wij verzoeken de eigenaar van de aanhanger deze te verwijderen en contact op te nemen met het Team Bestuurlijke Handhaving. Het team is bereikbaar via telefoonnummer 14 070 of per e-mail via zienswijze.handhaving@denhaag.nl.</text:p>
            <text:p text:style-name="common-al">Indien de aanhanger na afloop van de publicatietermijn van 14 dagen opnieuw wordt geconstateerd op de openbare weg, zal deze worden verwijderd. De aanhanger wordt vervolgens tijdelijk opgeslagen en, afhankelijk van de taxatiewaarde, uiteindelijk vernietigd.</text:p>
            <text:p text:style-name="common-al">Wij brengen nadrukkelijk onder uw aandacht dat de kosten die verband houden met de toepassing van bestuursdwang op grond van artikel 5:25 van de Algemene wet bestuursrecht (Awb) volledig op de overtreder worden verhaald.</text:p>
            <text:p text:style-name="common-al">
            
          </text:p>
            <text:p text:style-name="common-al">
            <text:span text:style-name="nadrukvet">Ons kenmerk</text:span>: VTH2026-66212</text:p>
            <text:p text:style-name="common-al">
            
          </text:p>
            <text:p text:style-name="common-al">
            <text:span text:style-name="nadrukvet">Locaties(s)</text:span>
          </text:p>
            <text:p text:style-name="last-al">Daal en Bergselaan thv lichtmast 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86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6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6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6212</meta:user-defined>
    <dc:language>nl</dc:language>
    <meta:user-defined meta:name="OVERHEIDop.locatietype/OVERHEIDop.gebiedsmarkering">Punt</meta:user-defined>
    <meta:user-defined meta:name="DC.title">Publicatie - aanhangwagen</meta:user-defined>
    <meta:user-defined meta:name="DCTERMS.W3CDTF/DCTERMS.available">2026-08-11</meta:user-defined>
    <meta:user-defined meta:name="DCTERMS.W3CDTF/OVERHEIDop.jaargang">2026</meta:user-defined>
    <meta:user-defined meta:name="OVERHEIDop.publicationIssue">381861</meta:user-defined>
    <meta:user-defined meta:name="OVERHEIDop.GmbID/DC.identifier">gmb-2026-381861</meta:user-defined>
    <meta:user-defined meta:name="OVERHEIDop.versieInformatie"/>
  </office:meta>
</office:document-meta>
</file>