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kleine evenementen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/>
            <text:list text:style-name="id1-3-2-1-1-4">
              <text:list-item text:style-override="id1-3-2-1-1-4-1">
                <text:number>1.</text:number>
                <text:p text:style-name="al">Buurt BBQ op 5 september 2026 van 16.00 uur tot 24.00 uur op de <text:span text:style-name="nadrukvet">L. Wilkensstraat</text:span></text:p>
              </text:list-item>
              <text:list-item text:style-override="id1-3-2-1-1-4-2">
                <text:number>2.</text:number>
                <text:p text:style-name="al">BBQ Inloophuis Tiel op 5 september 2026 van 17.00 oor tot 20.00 uur op het eigen terrein van het Inloophuis, <text:span text:style-name="nadrukvet">Dr. Schaepmanstraat 23</text:span> </text:p>
              </text:list-item>
              <text:list-item text:style-override="id1-3-2-1-1-4-3">
                <text:number>3.</text:number>
                <text:p text:style-name="al">Buurt BBQ op 29 augustus 2026 van 15.00 uur tot 23.55 uur op de <text:span text:style-name="nadrukvet">Julianalaan</text:span> ter hoogte van huisnummers 6 en 8 </text:p>
              </text:list-item>
              <text:list-item text:style-override="id1-3-2-1-1-4-4">
                <text:number>4.</text:number>
                <text:p text:style-name="al">Straat BBQ James Grieve op 5 september 2026 van 15.00 uur tot 00.00 uur op de <text:span text:style-name="nadrukvet">James Grieve</text:span></text:p>
                <text:p text:style-name="al">Straatfeest Vliet op 14 augustus 2026 van 15.00 uur tot 23.00 uur op <text:span text:style-name="nadrukvet">de Vliet</text:span> ter hoogte van huisnummers 12 tot en met 30.</text:p>
              </text:list-item>
            </text:list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en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8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Kennisgeving kleine evenementen Tiel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Kennisgeving kleine evenementen T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53</meta:user-defined>
    <meta:user-defined meta:name="OVERHEIDop.GmbID/DC.identifier">gmb-2026-381853</meta:user-defined>
    <meta:user-defined meta:name="OVERHEIDop.versieInformatie"/>
  </office:meta>
</office:document-meta>
</file>