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Oude Waalsdorperweg 40 D 347, 2597 AK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tijdelijk plaatsen van een tweelaags kleedkamergebouw met multifunctionele ruimten voetbalvereniging KSD Marine, Oude Waalsdorperweg  40D 347 voor een periode van 10 jaar</text:p>
            <text:p text:style-name="common-al"/>
            <text:p text:style-name="common-al">Ons kenmerk: VTH2026-6621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Oude Waalsdorperweg 40 D 347, 2597 AK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185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VTH2026-66211</meta:user-defined>
    <meta:user-defined meta:name="DCTERMS.abstract">het tijdelijk plaatsen van een tweelaags kleedkamergebouw met multifunctionele ruimten voetbalvereniging KSD Marine, Oude Waalsdorperweg  40D 347 voor een periode van 10 jaar</meta:user-defined>
    <dc:language>nl</dc:language>
    <meta:user-defined meta:name="OVERHEIDop.locatietype/OVERHEIDop.gebiedsmarkering">Punt</meta:user-defined>
    <meta:user-defined meta:name="DC.title">Omgevingsvergunning - Aangevraagd, Oude Waalsdorperweg 40 D 347, 2597 AK 's-Gravenhag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50</meta:user-defined>
    <meta:user-defined meta:name="OVERHEIDop.GmbID/DC.identifier">gmb-2026-381850</meta:user-defined>
    <meta:user-defined meta:name="OVERHEIDop.versieInformatie"/>
  </office:meta>
</office:document-meta>
</file>