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Brediusweg 36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genomen op de aanvraag met zaaknummer Z2026-00001089 voor het realiseren van een bijgebouw in de voortuin van de woning op locatie Brediusweg 36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184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84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89</meta:user-defined>
    <meta:user-defined meta:name="DCTERMS.abstract">Betreft: Besluit op locatie Brediusweg 36 in Bussum</meta:user-defined>
    <dc:language>nl</dc:language>
    <meta:user-defined meta:name="DC.title">Verleende omgevingsvergunning Brediusweg 36 in Bussum</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76</meta:user-defined>
    <meta:user-defined meta:name="OVERHEIDop.publicationIssue">381849</meta:user-defined>
    <meta:user-defined meta:name="OVERHEIDop.GmbID/DC.identifier">gmb-2026-381849</meta:user-defined>
    <meta:user-defined meta:name="OVERHEIDop.versieInformatie"/>
  </office:meta>
</office:document-meta>
</file>