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neraal Kraijenhoffstraat 13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op de aanvraag met zaaknummer Z2026-00001163 voor het plaatsen van een dakkapel in het achterdakvlak van de woning op locatie Generaal Kraijenhoffstraat 13 in Naarden.</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184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4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4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163</meta:user-defined>
    <meta:user-defined meta:name="DCTERMS.abstract">Betreft: Besluit op locatie Generaal Kraijenhoffstraat 13 in Naarden</meta:user-defined>
    <dc:language>nl</dc:language>
    <meta:user-defined meta:name="DC.title">Verleende omgevingsvergunning Generaal Kraijenhoffstraat 13 in Naarden</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74</meta:user-defined>
    <meta:user-defined meta:name="OVERHEIDop.publicationIssue">381846</meta:user-defined>
    <meta:user-defined meta:name="OVERHEIDop.GmbID/DC.identifier">gmb-2026-381846</meta:user-defined>
    <meta:user-defined meta:name="OVERHEIDop.versieInformatie"/>
  </office:meta>
</office:document-meta>
</file>