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slagbomen om de parkeerterreinen aan de Boomgaardweg 10 en 12  - Boomgaardweg 10, Boomgaardweg 10 en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6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augustus 2026</text:p>
            <text:p text:style-name="common-al">
            <text:span text:style-name="nadrukvet">Omschrijving:</text:span> het plaatsen van slagbomen om de parkeerterreinen aan de Boomgaardweg 10 en 12 </text:p>
            <text:p text:style-name="common-al">
            <text:span text:style-name="nadrukvet">Locatie:</text:span> Boomgaardweg 10, Boomgaardweg 10 en 12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18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64</meta:user-defined>
    <meta:user-defined meta:name="DCTERMS.abstract">Gemeente Almere - aanvraag omgevingsvergunning - het plaatsen van slagbomen om de parkeerterreinen aan de Boomgaardweg 10 en 12  - Boomgaardweg 10, Boomgaardweg 10 en 12</meta:user-defined>
    <dc:language>nl</dc:language>
    <meta:user-defined meta:name="OVERHEIDop.locatietype/OVERHEIDop.gebiedsmarkering">Adres</meta:user-defined>
    <meta:user-defined meta:name="DC.title">Gemeente Almere - aanvraag omgevingsvergunning - het plaatsen van slagbomen om de parkeerterreinen aan de Boomgaardweg 10 en 12  - Boomgaardweg 10, Boomgaardweg 10 en 1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44</meta:user-defined>
    <meta:user-defined meta:name="OVERHEIDop.GmbID/DC.identifier">gmb-2026-381844</meta:user-defined>
    <meta:user-defined meta:name="OVERHEIDop.versieInformatie"/>
  </office:meta>
</office:document-meta>
</file>