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's-Hertogenbosch - Meldingen Besluit activiteiten leefomgeving (Bal) - spoor tussen ’s-Hertogenbosch en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's-Hertogenbosch delen mee dat zij de volgende meldingen hebben ontvangen:</text:p>
            <text:p text:style-name="common-al">Voor: het opslaan van gevaarlijke stoffen in verpakking en het opslaan van goederen</text:p>
            <text:p text:style-name="common-al">Locatie:  spoor tussen ’s-Hertogenbosch en Vught</text:p>
            <text:p text:style-name="common-al">DSO-kenmerk:  2026062400952</text:p>
            <text:p text:style-name="common-al">Zaaknummer:  Z/508794</text:p>
            <text:p text:style-name="common-al">Datum ontvangen:  24 juni 2026</text:p>
            <text:p text:style-name="common-al">Tegen deze meldingen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184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4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4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8794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Gemeente 's-Hertogenbosch - Meldingen Besluit activiteiten leefomgeving (Bal) - spoor tussen ’s-Hertogenbosch en Vugh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43</meta:user-defined>
    <meta:user-defined meta:name="OVERHEIDop.GmbID/DC.identifier">gmb-2026-381843</meta:user-defined>
    <meta:user-defined meta:name="OVERHEIDop.versieInformatie"/>
  </office:meta>
</office:document-meta>
</file>