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voor het veranderen van de dieraantallen, het plaatsen van sleufsilo’s, het veranderen van de inrichting van stal 1 aan Kleihoogt 26 te Berkel en Rodenrij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ansingerland is van plan om een omgevingsvergunning te verlenen. De vergunning is aangevraagd voor: </text:p>
            <text:p text:style-name="common-al">Het veranderen van de dieraantallen, het plaatsen van sleufsilo’s, het veranderen van de inrichting van stal 1 op de locatie Kleihoogt 26, 2651 KV te Berkel en Rodenrijs. Kadastraal bekend als gemeente BKL01-C-7595 / 7627 / 7292 / 7293 (zaaknummer 860500). </text:p>
            <text:p text:style-name="common-al">
            <text:span text:style-name="nadrukvet">Waarom publiceert de gemeente dit bericht? 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U kunt hier nu op reageren.  </text:p>
            <text:p text:style-name="common-al">
            <text:span text:style-name="nadrukvet">Wilt u reageren op de vergunning die de gemeente van plan is te verlenen? </text:span>
          </text:p>
            <text:p text:style-name="common-al">De vergunning die de gemeente van plan is te verlenen is vastgelegd in het ontwerpbesluit. U kunt tot 25 september 2026 mondeling of schriftelijk reageren op het ontwerpbesluit als dit tegen uw belangen ingaat. Dit heet het indienen van een zienswijze. In deze periode kunt u ook de documenten met informatie over het ontwerpbesluit zowel fysiek als digitaal inzien. De documenten kunt u digitaal bekijken onder het kopje “Bekijk documenten” bij deze publicatie. Fysiek kunt u de documenten inzien bij het gemeentehuis. De gemeente bekijkt alle reacties bij het nemen van een definitief besluit. </text:p>
            <text:p text:style-name="last-al">Bezoek voor de openingstijden en het adres van het gemeentehuis de <text:a xlink:href="https://www.lansingerland.nl/contact/" xlink:type="simple">https://www.lansingerland.nl/contact/</text:a> van de gemeente. Voor informatie over het bekijken van de documenten of andere vragen kunt u ook bellen. Dit kan via het telefoonnummer (010) 800 40 0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8184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4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4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ansing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natuur</meta:user-defined>
    <meta:user-defined meta:name="OVERHEIDop.referentienummer">860500</meta:user-defined>
    <dc:language>nl</dc:language>
    <meta:user-defined meta:name="OVERHEIDop.locatietype/OVERHEIDop.gebiedsmarkering">Adres</meta:user-defined>
    <meta:user-defined meta:name="DC.title">Ontwerpbesluit voor het veranderen van de dieraantallen, het plaatsen van sleufsilo’s, het veranderen van de inrichting van stal 1 aan Kleihoogt 26 te Berkel en Rodenrijs</meta:user-defined>
    <meta:user-defined meta:name="OVERHEIDop.datumEindeReactietermijn">2026-09-25</meta:user-defined>
    <meta:user-defined meta:name="OVERHEIDop.TilID/OVERHEIDop.terinzageleggingOP">til-2026-31845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842</meta:user-defined>
    <meta:user-defined meta:name="OVERHEIDop.GmbID/DC.identifier">gmb-2026-381842</meta:user-defined>
    <meta:user-defined meta:name="OVERHEIDop.versieInformatie"/>
  </office:meta>
</office:document-meta>
</file>