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bordingstekeningifc4db78b-bf8f-4bac-98a4-11e46a0ff18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1-42-6">
      <text:list-level-style-bullet text:bullet-char="•" text:level="1">
        <style:list-level-properties text:min-label-width="10mm"/>
      </text:list-level-style-bullet>
    </text:list-style>
    <text:list-style style:name="id1-3-2-2-1-42-7">
      <text:list-level-style-bullet style:num-suffix="" text:bullet-char="​" text:level="1">
        <style:list-level-properties text:min-label-width="10mm"/>
      </text:list-level-style-bullet>
    </text:list-style>
    <text:list-style style:name="id1-3-2-2-1-42-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2-9">
      <text:list-level-style-bullet style:num-suffix="" text:bullet-char="​" text:level="1">
        <style:list-level-properties text:min-label-width="10mm"/>
      </text:list-level-style-bullet>
    </text:list-style>
    <text:list-style style:name="id1-3-2-2-1-42-10">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4-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Tijdelijke geslotenverklaring voor gemotoriseerd verkeer op een deel van de St. Annadreef en Royaaldreef te Bavel.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6-005549</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Dat op grond van het bepaalde in artikel 37 BABW een verkeersbesluit genomen moet worden voor het in artikel 34 van het BABW bedoelde tijdelijk plaatsen van verkeerstekens en het uitvoeren van tijdelijke verkeersmaatregelen, indien de omstandigheden die tot tijdelijke plaatsing of tijdelijke maatregelen leiden van langere duur zijn dan 4 maanden.</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p text:style-name="common-al">
            <text:span text:style-name="nadrukvet">Is het gewenst om</text:span>
          </text:p>
            <text:p text:style-name="common-al">Op een deel van de Sint Annadreef en de Royaaldreef te Bavel, ter hoogte van de onderdoorgang van de A58, tijdelijk een geslotenverklaring voor gemotoriseerd verkeer in te stellen. Een en ander zoals weergegeven op de bijgevoegde tekening ‘Bebordingstekening Royaaldreef- Sint Annadreef inrijdverbod’. </text:p>
            <text:p text:style-name="common-al"/>
            <text:p text:style-name="common-al"/>
            <text:p text:style-name="common-al"/>
            <text:p text:style-name="common-al">
            <text:span text:style-name="nadrukvet">Motivering</text:span>
          </text:p>
            <text:p text:style-name="common-al">In april 2026 heeft Rijkswaterstaat een constructieprobleem geconstateerd aan de viaducten van de A58 over de Royaaldreef in het Ulvenhoutse Bos. Vanwege het risico op instorting zijn direct maatregelen getroffen. De viaducten zijn gestut met een valbeveiligingsinstallatie en bijbehorende crashbuffers. Door deze maatregelen kunnen de viaducten veilig worden gebruikt. Rijkswaterstaat werkt aan een definitieve oplossing voor herstel, hiervoor is naar verwachting circa één jaar tijd nodig. Tot die tijd blijven de aangebrachte valbeveiligingsinstallatie en crashbuffers aanwezig en blijven de tijdelijke verkeersmaatregelen van dit verkeersbesluit van kracht.</text:p>
            <text:p text:style-name="common-al">Als gevolg van de getroffen maatregelen is onder de viaducten nog slechts een wegprofiel van maximaal 3,5 meter breed beschikbaar. Dit profiel is onvoldoende breed om gemotoriseerd verkeer, fietsers, voetgangers en landbouwverkeer veilig af te wikkelen. Daarnaast is sprake van een onoverzichtelijke verkeerssituatie. Dit komt door de bocht aan de noordzijde van de kunstwerken, de aansluiting met de Geersbroekseweg aan de zuidzijde, de lengte van de onderdoorgang van circa 80 meter en het ontbreken van openbare verlichting. </text:p>
            <text:p text:style-name="common-al">Voor de verkeersafwikkeling onder de viaducten zijn verschillende scenario's onderzocht. Hierbij is gekeken naar het openstellen voor al het verkeer, het toepassen van een VRI-doseerlicht, het instellen van een eenrichtingssituatie of om-en-om-regeling en het openstellen voor uitsluitend langzaam verkeer en nood- en hulpdiensten. Uit deze afweging blijkt dat de eerste drie scenario's onvoldoende scoren op verkeersveiligheid en handhaafbaarheid. Daarom is gekozen voor het scenario waarbij de onderdoorgang uitsluitend beschikbaar blijft voor fietsers, voetgangers en nood- en hulpdiensten. </text:p>
            <text:p text:style-name="common-al">Om de verkeersveiligheid te waarborgen wordt een geslotenverklaring voor gemotoriseerd verkeer ingesteld. De maatregel heeft tevens betrekking op de verkeersafwikkeling vanaf de St. Annadreef richting de Royaaldreef. Door gemotoriseerd verkeer tijdig te waarschuwen en om te leiden wordt voorkomen dat verkeer wordt geconfronteerd met een afgesloten route bij de onderdoorgang van de A58. Daarmee worden onnodige verkeersbewegingen en mogelijke verkeersonveilige situaties voorkomen. Fietsers en voetgangers kunnen de onderdoorgang in beide richtingen blijven gebruiken. Nood- en hulpdiensten kunnen de onderdoorgang blijven gebruiken door middel van neerklapbare of flexibele palen. </text:p>
            <text:p text:style-name="common-al">Omdat deze tijdelijke situatie naar verwachting één jaar duurt is het noodzakelijk om hiervoor een verkeersbesluit te nemen. De geslotenverklaring geldt op een deel van de Sint Annadreef (na Sint Annadreef 2) en de Royaaldreef (tot aan de kruising met Geerbroekseweg).</text:p>
            <text:p text:style-name="common-al">Een en ander zoals weergegeven op de bijgevoegde tekening ‘Bebordingstekening Royaaldreef- Sint Annadreef inrijdverbod’. </text:p>
            <text:p text:style-name="common-al">Als gevolg van deze geslotenverklaring zal gemotoriseerd verkeer is sommige gevallen moeten omrijden om hun bestemming te bereiken. Alle bestemmingen blijven goed bereikbaar door de geplaatste omleidingsborden te volgen.</text:p>
            <text:p text:style-name="common-al">
            <text:span text:style-name="nadrukvet">Belangenafweging</text:span>
          </text:p>
            <text:p text:style-name="common-al"/>
            <text:p text:style-name="common-al">De geslotenverklaring voor gemotoriseerd verkeer heeft gevolgen voor de bereikbaarheid van omliggende bestemmingen en voor weggebruikers die met een motorvoertuig gebruik maken van deze route, maar deze gevolgen zijn gering. Woningen, bedrijven, percelen en overige bestemmingen in de omgeving blijven allemaal goed bereikbaar, daar waar nodig via de aangegeven omleidingsroutes. Voor gemotoriseerd verkeer, komend vanuit zuidelijke richting via de Royaaldreef, is een omleidingsroute aangegeven via de Geersbroekseweg, Annevillelaan en de Kraaijenbergsestraat. </text:p>
            <text:p text:style-name="common-al">Door Rijkswaterstaat, Staatsbosbeheer en de gemeente Breda is met betrokkenen in de directe omgeving (persoonlijk) gecommuniceerd over de tijdelijke (verkeers)maatregelen. Door het plaatsen van omleidingsborden is aan hun belangen tegemoet gekomen om de bereikbaarheid zo goed mogelijk te waarborgen. </text:p>
            <text:p text:style-name="common-al">Niet is gebleken dat belanghebbenden onevenredig worden benadeeld dan wel dat door de te nemen maatregelen een onduidelijke verkeerssituatie ontstaat. Gelet hierop is het college van oordeel dat de algemene belangen van de veiligheid op de wegen en het beschermen van de weggebruikers en passagiers in redelijkheid zwaarder wegen dan de belangen van derden bij een onbelemmerde toegang voor gemotoriseerd verkeer van de onderdoorgang van de A58 over de Royaaldreef.</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span text:style-name="nadrukvet">Besluiten</text:span>
          </text:p>
            <text:list text:style-name="id1-3-2-2-1-42">
              <text:list-item text:style-override="id1-3-2-2-1-42-1">
                <text:number>I.</text:number>
                <text:p text:style-name="al">In verband met een geslotenverklaring voor motorvoertuigen in te stellen de volgende borden te plaatsen:</text:p>
              </text:list-item>
              <text:list-item text:style-override="id1-3-2-2-1-42-2">
                <text:number>•</text:number>
                <text:p text:style-name="al">Het bord C01, gesloten in beide richtingen voor voertuigen, ruiters en geleiders van rij- of</text:p>
                <text:p text:style-name="al">trekdieren of vee, met onderbord OB54, uitgezonderd (brom)fietsers, onderbord ‘uitgezonderd hulpdiensten’, en onderbord OB401-100m op de St. Annadreef ter hoogte van de kruising met de Huisdreef te plaatsen;</text:p>
              </text:list-item>
              <text:list-item text:style-override="id1-3-2-2-1-42-3">
                <text:number>•</text:number>
                <text:p text:style-name="al">Het bord C01, gesloten in beide richtingen voor voertuigen, ruiters en geleiders van rij- of</text:p>
                <text:p text:style-name="al">trekdieren of vee, met onderbord OB54, uitgezonderd (brom)fietsers, en onderbord ‘uitgezonderd hulpdiensten’ ter hoogte van St. Annadreef 2 te plaatsen;</text:p>
              </text:list-item>
              <text:list-item text:style-override="id1-3-2-2-1-42-4">
                <text:number>•</text:number>
                <text:p text:style-name="al">Het bord C01, gesloten in beide richtingen voor voertuigen, ruiters en geleiders van rij- of</text:p>
                <text:p text:style-name="al">trekdieren of vee, met onderbord OB54, uitgezonderd (brom)fietsers, en onderbord ‘uitgezonderd hulpdiensten’ op de Royaaldreef ter hoogte van de kruising met de Geersbroekseweg te plaatsen;</text:p>
              </text:list-item>
              <text:list-item text:style-override="id1-3-2-2-1-42-5">
                <text:number>•</text:number>
                <text:p text:style-name="al">Het bord DO5-R, gebod tot het volgen van de rijrichting die op het bord is aangegeven, met onderbord OB54, uitgezonderd (brom)fietsers, en onderbord ‘uitgezonderd hulpdiensten’ op de Geersbroekseweg ter hoogte van de kruising met de Royaaldreef te plaatsen;</text:p>
              </text:list-item>
              <text:list-item text:style-override="id1-3-2-2-1-42-6">
                <text:number>•</text:number>
                <text:p text:style-name="al">Het bord DO5-L, gebod tot het volgen van de rijrichting die op het bord is aangegeven, met onderbord OB54, uitgezonderd (brom)fietsers, en onderbord ‘uitgezonderd hulpdiensten’ op de Royaaldreef ter hoogte van de kruising met de Geersbroekseweg te plaatsen. </text:p>
              </text:list-item>
              <text:list-item text:style-override="id1-3-2-2-1-42-7">
                <text:number/>
                <text:p text:style-name="al"/>
              </text:list-item>
              <text:list-item text:style-override="id1-3-2-2-1-42-8">
                <text:number>II.</text:number>
                <text:p text:style-name="al">Een en ander overeenkomstig tekening ‘Bebordingstekening Royaaldreef- Sint Annadreef inrijdverbod’, welke onderdeel uitmaakt van dit besluit.</text:p>
              </text:list-item>
              <text:list-item text:style-override="id1-3-2-2-1-42-9">
                <text:number/>
                <text:p text:style-name="al"/>
              </text:list-item>
              <text:list-item text:style-override="id1-3-2-2-1-42-10">
                <text:number>III.</text:number>
                <text:p text:style-name="al">Dit besluit treedt in werking op de dag na openbare bekendmaking en geldt voor de duur van één jaar.</text:p>
              </text:list-item>
            </text:list>
            <text:p text:style-name="common-al"/>
            <text:list text:style-name="id1-3-2-2-1-44">
              <text:list-item text:style-override="id1-3-2-2-1-44-1">
                <text:number>IV.</text:number>
                <text:p text:style-name="al">De datum van openbaarmaking van dit verkeersbesluit te bepalen op 11 augustus 2026.</text:p>
              </text:list-item>
            </text:list>
            <text:p text:style-name="common-al"/>
            <text:p text:style-name="common-al"/>
            <text:p text:style-name="common-al">Breda, 6 augustus 2026.</text:p>
            <text:p text:style-name="common-al"/>
            <text:p text:style-name="common-al"/>
            <text:p text:style-name="common-al">Hoogachtend,</text:p>
            <text:p text:style-name="common-al">burgemeester en wethouders van Breda,</text:p>
            <text:p text:style-name="common-al">namens dezen,</text:p>
            <text:p text:style-name="common-al"/>
            <text:p text:style-name="common-al">T. Degirmenci,</text:p>
            <text:p text:style-name="common-al">Adviseur RTH</text:p>
            <text:p text:style-name="common-al"/>
            <text:p text:style-name="common-al">
            <text:span text:style-name="nadrukvet">Ter inzage </text:span>
          </text:p>
            <text:p text:style-name="common-al">Het verkeersbesluit is voor een ieder in te zien via www.officielebekendmakingen.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Tijdelijke geslotenverklaring voor gemotoriseerd verkeer op een deel van de St. Annadreef en Royaaldreef te Bavel’;</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 bij dit besluit</text:span>
          </text:p>
            <text:p text:style-name="common-al">Tekening ‘Bebordingstekening Royaaldreef- Sint Annadreef inrijdverbod’.</text:p>
            <text:p text:style-name="common-al"/>
            <text:p text:style-name="common-al"/>
            <text:p text:style-name="last-al">
            <draw:frame><draw:text-box><text:section text:name="plaatje_id1-3-2-2-1-75-1" text:style-name="plaatje">
              <text:p text:style-name="illustratie_id1-3-2-2-1-75-1-1"><draw:frame draw:style-name="illustratie_id1-3-2-2-1-75-1-1" text:anchor-type="paragraph" svg:width="153mm" svg:height="86.02641509433961mm"><draw:image xlink:href="Pictures/Bebordingstekeningifc4db78b-bf8f-4bac-98a4-11e46a0ff18c.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8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37 van het BABW</meta:user-defined>
    <meta:user-defined meta:name="OVERHEIDvb.VereisteVanBesluit/OVERHEIDvb.vereisteVanBesluit">Het bepaalde in artikel 34 van het BABW</meta:user-defined>
    <meta:user-defined meta:name="DCTERMS.alternative">Gemeente Breda - Verkeersbesluit - Tijdelijke geslotenverklaring voor gemotoriseerd verkeer op een deel van de St. Annadreef en Royaaldreef te Bavel</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Z2026-005549 d.d. 6 augustus 2026</meta:user-defined>
    <meta:user-defined meta:name="DCTERMS.abstract">Op een deel van de Sint Annadreef en de Royaaldreef te Bavel, ter hoogte van de onderdoorgang van de A58, tijdelijk een geslotenverklaring voor gemotoriseerd verkeer instellen. </meta:user-defined>
    <meta:user-defined meta:name="OVERHEIDop.verkeersbordcode">C1</meta:user-defined>
    <meta:user-defined meta:name="OVERHEIDop.verkeersbordcode">D5</meta:user-defined>
    <dc:language>nl</dc:language>
    <meta:user-defined meta:name="OVERHEIDop.locatietype/OVERHEIDop.gebiedsmarkering">Lijn</meta:user-defined>
    <meta:user-defined meta:name="OVERHEIDop.locatietype/OVERHEIDop.gebiedsmarkering">Weg</meta:user-defined>
    <meta:user-defined meta:name="DC.title">Tijdelijke geslotenverklaring voor gemotoriseerd verkeer op een deel van de St. Annadreef en Royaaldreef te Bavel.</meta:user-defined>
    <meta:user-defined meta:name="DCTERMS.W3CDTF/DCTERMS.available">2026-08-11</meta:user-defined>
    <meta:user-defined meta:name="OVERHEIDop.externeBijlage">Bijlage bij verkeersbesluit - bebordingstekening|exb-2026-28472</meta:user-defined>
    <meta:user-defined meta:name="DCTERMS.W3CDTF/OVERHEIDop.jaargang">2026</meta:user-defined>
    <meta:user-defined meta:name="OVERHEIDop.publicationIssue">381837</meta:user-defined>
    <meta:user-defined meta:name="OVERHEIDop.GmbID/DC.identifier">gmb-2026-381837</meta:user-defined>
    <meta:user-defined meta:name="OVERHEIDop.versieInformatie"/>
  </office:meta>
</office:document-meta>
</file>