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Vleermuis 3 in 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6 augustus 2026 besloten om de beslistermijn voor de aanvraag met zaaknummer Z2026-00001318 voor het realiseren van een aanbouw aan de zijgevel van de woning en het wijzigen van de gevelbekleding op locatie Vleermuis 3 in Muiden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8183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3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3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318</meta:user-defined>
    <meta:user-defined meta:name="DCTERMS.abstract">Betreft: Beschikking verlenging beslistermijn op locatie Vleermuis 3 in Muiden</meta:user-defined>
    <dc:language>nl</dc:language>
    <meta:user-defined meta:name="OVERHEIDop.locatietype/OVERHEIDop.gebiedsmarkering">Vlak</meta:user-defined>
    <meta:user-defined meta:name="DC.title">Verlengingsbesluit omgevingsvergunning Vleermuis 3 in Muid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35</meta:user-defined>
    <meta:user-defined meta:name="OVERHEIDop.GmbID/DC.identifier">gmb-2026-381835</meta:user-defined>
    <meta:user-defined meta:name="OVERHEIDop.versieInformatie"/>
  </office:meta>
</office:document-meta>
</file>