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63, aan de Zwaardstraat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63, aan de Zwaardstraat. Het bord wordt voorzien van een onderbord met vermelding van het kenteken 93-LR-TD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Individuele Gehandicapten Parkeerplaats - Nabij perceelnummer 63 aan de Zwaard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63, aan de Zwaardstraat, te Den Haag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34</meta:user-defined>
    <meta:user-defined meta:name="OVERHEIDop.GmbID/DC.identifier">gmb-2026-381834</meta:user-defined>
    <meta:user-defined meta:name="OVERHEIDop.versieInformatie"/>
  </office:meta>
</office:document-meta>
</file>