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het organiseren van evenement "Aan de Sluis 2026" op 19 september 2026, Damplein Leidschendam, Sluiskant Leidschendam - kenmerk 000024456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Evenementenvergunning aangevraagd voor het organiseren van evenement "Aan de Sluis 2026" op 19 september 2026 van 10:00 uur tot en met 21:00 uur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07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180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0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2445636</meta:user-defined>
    <dc:language>nl</dc:language>
    <meta:user-defined meta:name="OVERHEIDop.locatietype/OVERHEIDop.gebiedsmarkering">Vlak</meta:user-defined>
    <meta:user-defined meta:name="DC.title">Aanvraag evenementenvergunning voor het organiseren van evenement "Aan de Sluis 2026" op 19 september 2026, Damplein Leidschendam, Sluiskant Leidschendam - kenmerk 0000244563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09</meta:user-defined>
    <meta:user-defined meta:name="OVERHEIDop.GmbID/DC.identifier">gmb-2026-381809</meta:user-defined>
    <meta:user-defined meta:name="OVERHEIDop.versieInformatie"/>
  </office:meta>
</office:document-meta>
</file>