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Reigersbek 34, 1441SZ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aanvraag ontvangen voor een Omgevingsvergunning op het adres Reigersbek 34, 1441SZ Purmerend. De aanvraag is geregistreerd onder zaaknummer Z2026-00003246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dakopbouw op de tweede verdieping aan de achterzijde van de woning 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8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46</meta:user-defined>
    <meta:user-defined meta:name="DCTERMS.abstract">Betreft: aanvraag op locatie Reigersbek 34, 1441SZ Purmerend</meta:user-defined>
    <dc:language>nl</dc:language>
    <meta:user-defined meta:name="OVERHEIDop.locatietype/OVERHEIDop.gebiedsmarkering">Vlak</meta:user-defined>
    <meta:user-defined meta:name="DC.title">Aanvraag vergunning voor het project verbouw woning, Reigersbek 34, 1441SZ Purmere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06</meta:user-defined>
    <meta:user-defined meta:name="OVERHEIDop.GmbID/DC.identifier">gmb-2026-381806</meta:user-defined>
    <meta:user-defined meta:name="OVERHEIDop.versieInformatie"/>
  </office:meta>
</office:document-meta>
</file>