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wijzigen functie van garagebedrijf naar aannemersbedrijf Zoelensepad 13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wijzigen functie van garagebedrijf naar aannemersbedrijf Zoelensepad 13 Tiel, verzenddatum 6-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8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DCTERMS.abstract">Toestemming voor wijzigen functie van garagebedrijf naar aannemersbedrijf Zoelensepad 13 Tiel, verzenddatum 6-8-2026.  </meta:user-defined>
    <dc:language>nl</dc:language>
    <meta:user-defined meta:name="OVERHEIDop.locatietype/OVERHEIDop.gebiedsmarkering">Adres</meta:user-defined>
    <meta:user-defined meta:name="DC.title">Toestemming voor wijzigen functie van garagebedrijf naar aannemersbedrijf Zoelensepad 13 Tiel</meta:user-defined>
    <meta:user-defined meta:name="DCTERMS.W3CDTF/DCTERMS.available">2026-08-11</meta:user-defined>
    <meta:user-defined meta:name="DCTERMS.W3CDTF/OVERHEIDop.jaargang">2026</meta:user-defined>
    <meta:user-defined meta:name="OVERHEIDop.publicationIssue">381805</meta:user-defined>
    <meta:user-defined meta:name="OVERHEIDop.GmbID/DC.identifier">gmb-2026-381805</meta:user-defined>
    <meta:user-defined meta:name="OVERHEIDop.versieInformatie"/>
  </office:meta>
</office:document-meta>
</file>