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Duindoornlaan 25 2015LA Haarlem, 0392-2026-0131041, het plaatsen van een dakkapel op een voorgevel, ontvangen op 07-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180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0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0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1041</meta:user-defined>
    <meta:user-defined meta:name="DCTERMS.abstract">het plaatsen van een dakkapel op een voorgevel</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Duindoornlaan 25 2015LA Haarlem, 0392-2026-0131041, het plaatsen van een dakkapel op een voorgevel, ontvangen op 07-08-2026</meta:user-defined>
    <meta:user-defined meta:name="DCTERMS.W3CDTF/DCTERMS.available">2026-08-11</meta:user-defined>
    <meta:user-defined meta:name="DCTERMS.W3CDTF/OVERHEIDop.jaargang">2026</meta:user-defined>
    <meta:user-defined meta:name="OVERHEIDop.publicationIssue">381803</meta:user-defined>
    <meta:user-defined meta:name="OVERHEIDop.GmbID/DC.identifier">gmb-2026-381803</meta:user-defined>
    <meta:user-defined meta:name="OVERHEIDop.versieInformatie"/>
  </office:meta>
</office:document-meta>
</file>