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5-1-3">
      <text:list-level-style-bullet text:bullet-char="○" text:level="1">
        <style:list-level-properties text:min-label-width="10mm"/>
      </text:list-level-style-bullet>
    </text:list-style>
    <text:list-style style:name="id1-3-2-1-1-15-1-3-1">
      <text:list-level-style-bullet text:bullet-char="○" text:level="1">
        <style:list-level-properties text:min-label-width="10mm"/>
      </text:list-level-style-bullet>
    </text:list-style>
    <text:list-style style:name="id1-3-2-1-1-15-1-3-2">
      <text:list-level-style-bullet text:bullet-char="○" text:level="1">
        <style:list-level-properties text:min-label-width="10mm"/>
      </text:list-level-style-bullet>
    </text:list-style>
    <text:list-style style:name="id1-3-2-1-1-15-1-3-3">
      <text:list-level-style-bullet text:bullet-char="○" text:level="1">
        <style:list-level-properties text:min-label-width="10mm"/>
      </text:list-level-style-bullet>
    </text:list-style>
    <text:list-style style:name="id1-3-2-1-1-15-1-3-4">
      <text:list-level-style-bullet text:bullet-char="○" text:level="1">
        <style:list-level-properties text:min-label-width="10mm"/>
      </text:list-level-style-bullet>
    </text:list-style>
    <text:list-style style:name="id1-3-2-1-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5-2-3">
      <text:list-level-style-bullet text:bullet-char="○" text:level="1">
        <style:list-level-properties text:min-label-width="10mm"/>
      </text:list-level-style-bullet>
    </text:list-style>
    <text:list-style style:name="id1-3-2-1-1-15-2-3-1">
      <text:list-level-style-bullet text:bullet-char="○" text:level="1">
        <style:list-level-properties text:min-label-width="10mm"/>
      </text:list-level-style-bullet>
    </text:list-style>
    <text:list-style style:name="id1-3-2-1-1-15-2-3-2">
      <text:list-level-style-bullet text:bullet-char="○" text:level="1">
        <style:list-level-properties text:min-label-width="10mm"/>
      </text:list-level-style-bullet>
    </text:list-style>
    <text:list-style style:name="id1-3-2-1-1-15-2-3-3">
      <text:list-level-style-bullet text:bullet-char="○" text:level="1">
        <style:list-level-properties text:min-label-width="10mm"/>
      </text:list-level-style-bullet>
    </text:list-style>
    <text:list-style style:name="id1-3-2-1-1-15-2-3-4">
      <text:list-level-style-bullet text:bullet-char="○" text:level="1">
        <style:list-level-properties text:min-label-width="10mm"/>
      </text:list-level-style-bullet>
    </text:list-style>
    <text:list-style style:name="id1-3-2-1-1-20">
      <text:list-level-style-bullet text:bullet-char="●" text:level="1">
        <style:list-level-properties text:min-label-width="10mm"/>
      </text:list-level-style-bullet>
    </text:list-style>
    <text:list-style style:name="id1-3-2-1-1-20-1">
      <text:list-level-style-bullet text:bullet-char="●" text:level="1">
        <style:list-level-properties text:min-label-width="10mm"/>
      </text:list-level-style-bullet>
    </text:list-style>
    <text:list-style style:name="id1-3-2-1-1-20-2">
      <text:list-level-style-bullet text:bullet-char="●" text:level="1">
        <style:list-level-properties text:min-label-width="10mm"/>
      </text:list-level-style-bullet>
    </text:list-style>
    <text:list-style style:name="id1-3-2-1-1-20-3">
      <text:list-level-style-bullet text:bullet-char="●" text:level="1">
        <style:list-level-properties text:min-label-width="10mm"/>
      </text:list-level-style-bullet>
    </text:list-style>
    <text:list-style style:name="id1-3-2-1-1-20-4">
      <text:list-level-style-bullet text:bullet-char="●" text:level="1">
        <style:list-level-properties text:min-label-width="10mm"/>
      </text:list-level-style-bullet>
    </text:list-style>
    <text:list-style style:name="id1-3-2-1-1-20-5">
      <text:list-level-style-bullet text:bullet-char="●" text:level="1">
        <style:list-level-properties text:min-label-width="10mm"/>
      </text:list-level-style-bullet>
    </text:list-style>
    <text:list-style style:name="id1-3-2-1-1-20-6">
      <text:list-level-style-bullet text:bullet-char="●" text:level="1">
        <style:list-level-properties text:min-label-width="10mm"/>
      </text:list-level-style-bullet>
    </text:list-style>
  </office:automatic-styles>
  <office:body>
    <office:text>
      <text:p text:style-name="new_page_staatscourant"/>
      <text:p text:style-name="single-kop-titel">Voornemen tot verhuur van het genot van de jacht op gemeentelijke gronden</text:p>
      <text:section text:name="zakelijke-mededeling_id1-3-2" text:style-name="zakelijke-mededeling">
        <text:section text:name="zakelijke-mededeling-tekst_id1-3-2-1" text:style-name="zakelijke-mededeling-tekst">
          <text:section text:name="tekst_id1-3-2-1-1" text:style-name="tekst">
            <text:p text:style-name="common-al">Bekendmaking in het kader van het Didam-arrest</text:p>
            <text:p text:style-name="common-al">De gemeente Albrandswaard is voornemens twee overeenkomsten tot verhuur van het genot van de jacht aan te gaan voor gemeentelijke gronden binnen de gemeente.</text:p>
            <text:p text:style-name="common-al">Objecten</text:p>
            <text:p text:style-name="common-al">Overeenkomst 1</text:p>
            <text:list text:style-name="id1-3-2-1-1-5">
              <text:list-item text:style-override="id1-3-2-1-1-5-1">
                <text:number>●</text:number>
                <text:p text:style-name="al">Oppervlakte: 84.310 m²</text:p>
              </text:list-item>
              <text:list-item text:style-override="id1-3-2-1-1-5-2">
                <text:number>●</text:number>
                <text:p text:style-name="al">Ligging: kadastraal gemeente Poortugaal, sectie C, nummers 218, 229, 956, 1153, 1154, 1385,</text:p>
              </text:list-item>
            </text:list>
            <text:p text:style-name="common-al">Overeenkomst 2</text:p>
            <text:list text:style-name="id1-3-2-1-1-7">
              <text:list-item text:style-override="id1-3-2-1-1-7-1">
                <text:number>●</text:number>
                <text:p text:style-name="al">Oppervlakte: 209.792 m²</text:p>
              </text:list-item>
              <text:list-item text:style-override="id1-3-2-1-1-7-2">
                <text:number>●</text:number>
                <text:p text:style-name="al">Ligging: kadastraal gemeente Poortugaal, sectie C, nummers 1239, 956, 949, 1397, 1572, 1538, 1241, 12, 1290, 1861, 1864, 1638, 1632, 1877, 1879,</text:p>
              </text:list-item>
            </text:list>
            <text:p text:style-name="common-al">Looptijd</text:p>
            <text:p text:style-name="common-al">De huurovereenkomsten worden aangegaan voor een periode van zes (6) jaar en vangen aan op 1 juli 2026.</text:p>
            <text:p text:style-name="common-al">Tegenprestatie</text:p>
            <text:p text:style-name="common-al">De huursom bedraagt Eur 8,- per hectare per jaar.</text:p>
            <text:p text:style-name="common-al">Selectieprocedure</text:p>
            <text:p text:style-name="common-al">De gemeente is bekend met twee serieuze gegadigden voor de verhuur van het genot van de jacht. Gelet op de eisen die voortvloeien uit het Didam-arrest biedt de gemeente tevens andere belangstellenden de gelegenheid zich als gegadigde te melden.</text:p>
            <text:p text:style-name="common-al">De selectie van de huurder(s) zal plaatsvinden aan de hand van de volgende objectieve, toetsbare en redelijke criteria:</text:p>
            <text:list text:style-name="id1-3-2-1-1-15">
              <text:list-item text:style-override="id1-3-2-1-1-15-1">
                <text:number>1.</text:number>
                <text:p text:style-name="al">Bekendheid met en grip op het gebied, 60 punten</text:p>
                <text:list text:style-name="id1-3-2-1-1-15-1-3">
                  <text:list-item text:style-override="id1-3-2-1-1-15-1-3-1">
                    <text:number>○</text:number>
                    <text:p text:style-name="al">De beschikbare percelen maken dat de huurder(s) de beschikking heeft over minimaal 40 ha aaneengesloten jachtgebied;</text:p>
                  </text:list-item>
                  <text:list-item text:style-override="id1-3-2-1-1-15-1-3-2">
                    <text:number>○</text:number>
                    <text:p text:style-name="al">aantoonbare kennis van de percelen en de directe omgeving;</text:p>
                  </text:list-item>
                  <text:list-item text:style-override="id1-3-2-1-1-15-1-3-3">
                    <text:number>○</text:number>
                    <text:p text:style-name="al">kennis van de lokale wildstand en terreinomstandigheden;</text:p>
                  </text:list-item>
                  <text:list-item text:style-override="id1-3-2-1-1-15-1-3-4">
                    <text:number>○</text:number>
                    <text:p text:style-name="al">ervaring met beheer of jacht in het betreffende gebied of vergelijkbare gebieden.</text:p>
                  </text:list-item>
                </text:list>
              </text:list-item>
              <text:list-item text:style-override="id1-3-2-1-1-15-2">
                <text:number>2.</text:number>
                <text:p text:style-name="al">Ervaring met de jacht, 40 punten</text:p>
                <text:list text:style-name="id1-3-2-1-1-15-2-3">
                  <text:list-item text:style-override="id1-3-2-1-1-15-2-3-1">
                    <text:number>○</text:number>
                    <text:p text:style-name="al">beschikken over een geldige jachtakte;</text:p>
                  </text:list-item>
                  <text:list-item text:style-override="id1-3-2-1-1-15-2-3-2">
                    <text:number>○</text:number>
                    <text:p text:style-name="al">aantoonbare ervaring met de uitoefening van de jacht;</text:p>
                  </text:list-item>
                  <text:list-item text:style-override="id1-3-2-1-1-15-2-3-3">
                    <text:number>○</text:number>
                    <text:p text:style-name="al">ervaring met wildbeheer en schadebestrijding;</text:p>
                  </text:list-item>
                  <text:list-item text:style-override="id1-3-2-1-1-15-2-3-4">
                    <text:number>○</text:number>
                    <text:p text:style-name="al">naleving van relevante wet- en regelgeving.</text:p>
                  </text:list-item>
                </text:list>
              </text:list-item>
            </text:list>
            <text:p text:style-name="common-al">Indien meerdere gegadigden in vergelijkbare mate aan de genoemde criteria voldoen, kan de gemeente aanvullende selectiecriteria hanteren, waaronder de kwaliteit van het beheerplan en de mate waarin wordt bijgedragen aan verantwoord wildbeheer.</text:p>
            <text:p text:style-name="common-al">Aanmelding</text:p>
            <text:p text:style-name="common-al">Geïnteresseerden die menen voor één of beide overeenkomsten in aanmerking te komen, kunnen zich binnen twintig (20) kalenderdagen na publicatie van deze bekendmaking schriftelijk aanmelden.</text:p>
            <text:p text:style-name="common-al">De aanmelding dient ten minste te bevatten:</text:p>
            <text:list text:style-name="id1-3-2-1-1-20">
              <text:list-item text:style-override="id1-3-2-1-1-20-1">
                <text:number>●</text:number>
                <text:p text:style-name="al">naam, adres en contactgegevens;</text:p>
              </text:list-item>
              <text:list-item text:style-override="id1-3-2-1-1-20-2">
                <text:number>●</text:number>
                <text:p text:style-name="al">een kopie van een geldige jachtakte;</text:p>
              </text:list-item>
              <text:list-item text:style-override="id1-3-2-1-1-20-3">
                <text:number>●</text:number>
                <text:p text:style-name="al">een beschrijving van de relevante ervaring;</text:p>
              </text:list-item>
              <text:list-item text:style-override="id1-3-2-1-1-20-4">
                <text:number>●</text:number>
                <text:p text:style-name="al">bewijsstukken (overeenkomsten) waaruit blijkt dat wordt beschikt over ten minste 40 ha grond voor de jacht;</text:p>
              </text:list-item>
              <text:list-item text:style-override="id1-3-2-1-1-20-5">
                <text:number>●</text:number>
                <text:p text:style-name="al">een motivering waaruit de bekendheid met het gebied blijkt;</text:p>
              </text:list-item>
              <text:list-item text:style-override="id1-3-2-1-1-20-6">
                <text:number>●</text:number>
                <text:p text:style-name="al">eventuele referenties of bewijsstukken.</text:p>
              </text:list-item>
            </text:list>
            <text:p text:style-name="common-al">Aanmeldingen kunnen worden gericht aan:</text:p>
            <text:p text:style-name="common-al">Gemeente Albrandswaard </text:p>
            <text:p text:style-name="common-al">t.a.v. Beheer, mw. N. Schoonen</text:p>
            <text:p text:style-name="common-al"> Binnenbaan 34, 3161 VB Rhoon</text:p>
            <text:p text:style-name="common-al"> n.schoonen@albrandswaard.nl</text:p>
            <text:p text:style-name="common-al">Vervolg</text:p>
            <text:p text:style-name="last-al">Na afloop van de aanmeldingstermijn beoordeelt de gemeente de ontvangen aanmeldingen aan de hand van de hiervoor genoemde criteria. Indien zich geen andere geschikte gegadigden melden, behoudt de gemeente zich het recht voor de overeenkomst aan te gaan met één van de reeds bekende gegadig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brandswaard</text:p>
            </table:table-cell>
            <table:table-cell office:value-type="string" table:style-name="header.C">
              <text:p text:style-name="headerright"><text:span text:style-name="nr">Nr. 381796</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796</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796</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Albrandswaard</meta:user-defined>
    <meta:user-defined meta:name="OVERHEID.Informatietype/DC.type">officiële publicatie</meta:user-defined>
    <meta:user-defined meta:name="OVERHEID.Gemeente/DCTERMS.publisher">Albrandswaard</meta:user-defined>
    <meta:user-defined meta:name="OVERHEID.Gemeente/OVERHEID.authority">Albrandswaard</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DC.title">Voornemen tot verhuur van het genot van de jacht op gemeentelijke gronden</meta:user-defined>
    <meta:user-defined meta:name="DCTERMS.W3CDTF/DCTERMS.available">2026-08-13</meta:user-defined>
    <meta:user-defined meta:name="DCTERMS.W3CDTF/OVERHEIDop.jaargang">2026</meta:user-defined>
    <meta:user-defined meta:name="OVERHEIDop.publicationIssue">381796</meta:user-defined>
    <meta:user-defined meta:name="OVERHEIDop.GmbID/DC.identifier">gmb-2026-381796</meta:user-defined>
    <meta:user-defined meta:name="OVERHEIDop.versieInformatie"/>
  </office:meta>
</office:document-meta>
</file>