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Neptunusstraat 53 2024GN Haarlem, 0392-2026-0131029, het doorbreken van een keuken en isoleren van een dak, ontvangen op 0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79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1029</meta:user-defined>
    <meta:user-defined meta:name="DCTERMS.abstract">het doorbreken van een keuken en isoleren van een dak</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Neptunusstraat 53 2024GN Haarlem, 0392-2026-0131029, het doorbreken van een keuken en isoleren van een dak, ontvangen op 07-08-2026</meta:user-defined>
    <meta:user-defined meta:name="DCTERMS.W3CDTF/DCTERMS.available">2026-08-11</meta:user-defined>
    <meta:user-defined meta:name="DCTERMS.W3CDTF/OVERHEIDop.jaargang">2026</meta:user-defined>
    <meta:user-defined meta:name="OVERHEIDop.publicationIssue">381793</meta:user-defined>
    <meta:user-defined meta:name="OVERHEIDop.GmbID/DC.identifier">gmb-2026-381793</meta:user-defined>
    <meta:user-defined meta:name="OVERHEIDop.versieInformatie"/>
  </office:meta>
</office:document-meta>
</file>