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vragen van vergunning voor het recyclingbedrijf voor metaal (1) op de locatie Nijverheidstraat 87 te Dordrecht zaaknummer 900369484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aanvragen van vergunning voor het recyclingbedrijf voor metaal (1) op de locatie Nijverheidstraat 87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8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178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8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8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aanvragen van vergunning voor het recyclingbedrijf voor metaal (1) op de locatie Nijverheidstraat 87 te Dordrecht zaaknummer 9003694848</meta:user-defined>
    <meta:user-defined meta:name="DCTERMS.W3CDTF/DCTERMS.available">2026-08-11</meta:user-defined>
    <meta:user-defined meta:name="DCTERMS.W3CDTF/OVERHEIDop.jaargang">2026</meta:user-defined>
    <meta:user-defined meta:name="OVERHEIDop.publicationIssue">381788</meta:user-defined>
    <meta:user-defined meta:name="OVERHEIDop.GmbID/DC.identifier">gmb-2026-381788</meta:user-defined>
    <meta:user-defined meta:name="OVERHEIDop.versieInformatie"/>
  </office:meta>
</office:document-meta>
</file>