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oterijvergunning voor het plaatsen van 2 speelautomaten, Damplein 33, 2265 AD Leidschendam - kenmerk 000024455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Loterijvergunning aangevraagd voor het plaatsen van 2 speelautomaten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7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177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5553</meta:user-defined>
    <dc:language>nl</dc:language>
    <meta:user-defined meta:name="OVERHEIDop.locatietype/OVERHEIDop.gebiedsmarkering">Punt</meta:user-defined>
    <meta:user-defined meta:name="DC.title">Aanvraag loterijvergunning voor het plaatsen van 2 speelautomaten, Damplein 33, 2265 AD Leidschendam - kenmerk 0000244555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76</meta:user-defined>
    <meta:user-defined meta:name="OVERHEIDop.GmbID/DC.identifier">gmb-2026-381776</meta:user-defined>
    <meta:user-defined meta:name="OVERHEIDop.versieInformatie"/>
  </office:meta>
</office:document-meta>
</file>