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Kunstmarkt Wijk bij Duurstede op 4 november 2026 aan C.B. Kentiestraat 2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evenementenvergunning</text:span>
          </text:p>
            <text:p text:style-name="common-al">Burgemeester van Wijk bij Duurstede maakt bekend dat zij de volgende aanvragen voor een evenementenvergunning heeft ontvangen:</text:p>
            <text:p text:style-name="common-al">Zaaknummer : 1254731</text:p>
            <text:p text:style-name="common-al">Omschrijving evenement : Kunstmarkt Wijk bij Duurstede</text:p>
            <text:p text:style-name="common-al">Datum evenement : 04-11-2026 van 11.00 uur – 17.00 uur</text:p>
            <text:p text:style-name="common-al">Locatie : C.B. Kentiestraat 2, 3645</text:p>
            <text:p text:style-name="common-al">Datum ontvangst : 06-08-2026</text:p>
            <text:p text:style-name="common-al">Tegen ingediende aanvragen kunt u nog geen bezwaar maken, dat kan pas als de vergunning is verleend. U kunt over deze vergunningsaanvragen uiteraard wel in contact komen met de gemeente. Hiervoor kunt u contact opnemen via 0343-595 595 en vragen naar de vergunningverleners van team Dienstverlening evenementen en horeca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U kunt over deze melding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 onder vermelding van het zaaknummer.</text:p>
            <text:p text:style-name="last-al">Kenmerk gemeente WbD: 2026-56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8177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254731</meta:user-defined>
    <dc:language>nl</dc:language>
    <meta:user-defined meta:name="OVERHEIDop.locatietype/OVERHEIDop.gebiedsmarkering">Adres</meta:user-defined>
    <meta:user-defined meta:name="DC.title">Aanvraag vergunning voor de Kunstmarkt Wijk bij Duurstede op 4 november 2026 aan C.B. Kentiestraat 2 te Coth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73</meta:user-defined>
    <meta:user-defined meta:name="OVERHEIDop.GmbID/DC.identifier">gmb-2026-381773</meta:user-defined>
    <meta:user-defined meta:name="OVERHEIDop.versieInformatie"/>
  </office:meta>
</office:document-meta>
</file>