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achter Ringweg 274 te Zaandam - het bouwen van twee gebouwen inclusief erfinricht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7109 - het bouwen van twee gebouwen inclusief erfinrichting - op de locatie achter Ringweg 274 te Zaandam</text:p>
            <text:p text:style-name="common-al">
            
          </text:p>
            <text:p text:style-name="common-al">Aanvraag ontvangen: 01-07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9">
              <text:list-item text:style-override="id1-3-2-1-1-9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176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6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6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7109</meta:user-defined>
    <dc:language>nl</dc:language>
    <meta:user-defined meta:name="OVERHEIDop.locatietype/OVERHEIDop.gebiedsmarkering">Vlak</meta:user-defined>
    <meta:user-defined meta:name="DC.title">Aanvraag omgevingsvergunning - achter Ringweg 274 te Zaandam - het bouwen van twee gebouwen inclusief erfinrichtin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768</meta:user-defined>
    <meta:user-defined meta:name="OVERHEIDop.GmbID/DC.identifier">gmb-2026-381768</meta:user-defined>
    <meta:user-defined meta:name="OVERHEIDop.versieInformatie"/>
  </office:meta>
</office:document-meta>
</file>