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de Vroegmiddeleeuwse markt met handelaren, ambachtslieden en vechters op 12 &amp; 13 september 2026 aan Havenweg te Wijk bij Duurst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gen voor een evenementenvergunning</text:span>
          </text:p>
            <text:p text:style-name="common-al">Burgemeester van Wijk bij Duurstede maakt bekend dat zij de volgende aanvragen voor een evenementenvergunning heeft ontvangen:</text:p>
            <text:p text:style-name="common-al">Zaaknummer  : 1253653</text:p>
            <text:p text:style-name="common-al">Omschrijving evenement  : Een vroegmiddeleeuwse markt met handelaren, ambachtslieden en vechters.</text:p>
            <text:p text:style-name="common-al">Datum evenement : 12-09-2026 van 11.00 uur tot 17.00 uur en 13-09-2026 van 11 uur tot 17.00 uur</text:p>
            <text:p text:style-name="common-al">Locatie  : Havenweg 3961 AW, Wijk bij Duurstede</text:p>
            <text:p text:style-name="common-al">Datum ontvangst :31-07-2026</text:p>
            <text:p text:style-name="common-al">Tegen ingediende aanvragen kunt u nog geen bezwaar maken, dat kan pas als de vergunning is verleend. U kunt over deze vergunningsaanvragen uiteraard wel in contact komen met de gemeente. Hiervoor kunt u contact opnemen via 0343-595 595 en vragen naar de vergunningverleners van team Dienstverlening evenementen en horeca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common-al">U kunt over deze melding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#select/productguid/49a239ad-e60e-4c13-abbe-5ef66aa94328/Afspraak-met-team-Bouwen" xlink:type="simple"><text:span text:style-name="nadrukondlijn">afspraak maken</text:span></text:a> onder vermelding van het zaaknummer.</text:p>
            <text:p text:style-name="last-al">Kenmerk gemeente WbD: 2026-559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81767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767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1253653</meta:user-defined>
    <dc:language>nl</dc:language>
    <meta:user-defined meta:name="OVERHEIDop.locatietype/OVERHEIDop.gebiedsmarkering">Weg</meta:user-defined>
    <meta:user-defined meta:name="DC.title">Aanvraag vergunning voor de Vroegmiddeleeuwse markt met handelaren, ambachtslieden en vechters op 12 &amp; 13 september 2026 aan Havenweg te Wijk bij Duurste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1767</meta:user-defined>
    <meta:user-defined meta:name="OVERHEIDop.GmbID/DC.identifier">gmb-2026-381767</meta:user-defined>
    <meta:user-defined meta:name="OVERHEIDop.versieInformatie"/>
  </office:meta>
</office:document-meta>
</file>