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de Fjordenpaarden keuring op 22 augustus 2026 aan Hordenweg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melding voor een klein evenement</text:span>
          </text:p>
            <text:p text:style-name="common-al">Burgemeester van Wijk bij Duurstede maakt bekend dat zij de volgende melding voor kleinschalig evenement heeft ontvangen:</text:p>
            <text:p text:style-name="common-al">Zaaknummer : 1254289</text:p>
            <text:p text:style-name="common-al">Omschrijving evenement : Fjordenpaarden keuring</text:p>
            <text:p text:style-name="common-al">Datum evenement : 22-08-2026 van 09.00 – 17.00 uur</text:p>
            <text:p text:style-name="common-al">Locatie : Hordenweg, 3961 KC Wijk bij Duurstede</text:p>
            <text:p text:style-name="common-al">Datum ontvangst : 04-08-2026</text:p>
            <text:p text:style-name="common-al">Tegen ingediende melding kunt u geen bezwaar maken. Een melding staat niet open voor bezwaar en beroep. U kunt over deze aanvra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5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6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1254289</meta:user-defined>
    <dc:language>nl</dc:language>
    <meta:user-defined meta:name="OVERHEIDop.locatietype/OVERHEIDop.gebiedsmarkering">Weg</meta:user-defined>
    <meta:user-defined meta:name="DC.title">Melding voor de Fjordenpaarden keuring op 22 augustus 2026 aan Hordenweg te Wijk bij Duurste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64</meta:user-defined>
    <meta:user-defined meta:name="OVERHEIDop.GmbID/DC.identifier">gmb-2026-381764</meta:user-defined>
    <meta:user-defined meta:name="OVERHEIDop.versieInformatie"/>
  </office:meta>
</office:document-meta>
</file>