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vergunning buiten behandeling gesteld voor plaatsen BESS Panovenweg 12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ze aanvraag is buiten behandeling gesteld. De  vergunning is aangevraagd voor plaatsen BESS (Battery Energy Storage System) Panovenweg 12 Tiel (3-8-2026). </text:p>
            <text:p text:style-name="common-al">Dit is een kennisgeving er staat geen bezwaar of beroep open.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</text:p>
            <text:p text:style-name="common-al">
            <text:span text:style-name="nadrukvet"/>
          </text:p>
            <text:p text:style-name="common-al">
            <text:span text:style-name="nadrukvet">Heeft u vragen over deze kennisgeving? 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11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8176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Kennisgeving aanvraag vergunning buiten behandeling gesteld voor plaatsen BESS (Battery Energy Storage System) Panovenweg 12 Tiel, 3-8-2026.</meta:user-defined>
    <dc:language>nl</dc:language>
    <meta:user-defined meta:name="OVERHEIDop.locatietype/OVERHEIDop.gebiedsmarkering">Adres</meta:user-defined>
    <meta:user-defined meta:name="DC.title">Kennisgeving aanvraag vergunning buiten behandeling gesteld voor plaatsen BESS Panovenweg 12 Ti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63</meta:user-defined>
    <meta:user-defined meta:name="OVERHEIDop.GmbID/DC.identifier">gmb-2026-381763</meta:user-defined>
    <meta:user-defined meta:name="OVERHEIDop.versieInformatie"/>
  </office:meta>
</office:document-meta>
</file>