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7-08-2026 hebben wij een reguliere omgevingsvergunning verleend voor het bouwen van een bedrijfshal en het aanleggen van een uitrit op het adres Gruttostraat 75 7471ER Goor. Deze vergunning staat ingeschreven onder zaaknummer 0000109506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aanvraag heeft betrekking op de onderde(e)l(en): Omgevingsplanactiviteit bouwwerken, Omgevingsplanactiviteit uitweg, Technische bouwactiviteit</text:p>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 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8173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3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3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095065</meta:user-defined>
    <meta:user-defined meta:name="DCTERMS.abstract">het bouwen van een bedrijfshal en het aanleggen van een uitrit</meta:user-defined>
    <dc:language>nl</dc:language>
    <meta:user-defined meta:name="OVERHEIDop.locatietype/OVERHEIDop.gebiedsmarkering">Vlak</meta:user-defined>
    <meta:user-defined meta:name="OVERHEIDop.locatietype/OVERHEIDop.gebiedsmarkering">Punt</meta:user-defined>
    <meta:user-defined meta:name="DC.title">Op 07-08-2026 hebben wij een reguliere omgevingsvergunning verleend voor het bouwen van een bedrijfshal en het aanleggen van een uitrit op het adres Gruttostraat 75 7471ER Goor. Deze vergunning staat ingeschreven onder zaaknummer 00001095065.</meta:user-defined>
    <meta:user-defined meta:name="DCTERMS.W3CDTF/DCTERMS.available">2026-08-11</meta:user-defined>
    <meta:user-defined meta:name="DCTERMS.W3CDTF/OVERHEIDop.jaargang">2026</meta:user-defined>
    <meta:user-defined meta:name="OVERHEIDop.publicationIssue">381739</meta:user-defined>
    <meta:user-defined meta:name="OVERHEIDop.GmbID/DC.identifier">gmb-2026-381739</meta:user-defined>
    <meta:user-defined meta:name="OVERHEIDop.versieInformatie"/>
  </office:meta>
</office:document-meta>
</file>