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een telecommunicatiekabel (glasvezel) voor een huisaansluiting in de buurt van Albert van 't Hartweg 52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52611 in de buurt van Albert van 't Hartweg 52, 2665MJ, Bleiswijk. </text:p>
            <text:p text:style-name="common-al">Het aanleggen van een telecommunicatiekabel (glasvezel) voor een huisaansluiting (verleend en verzonden 04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7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2611 </meta:user-defined>
    <dc:language>nl</dc:language>
    <meta:user-defined meta:name="OVERHEIDop.locatietype/OVERHEIDop.gebiedsmarkering">Adres</meta:user-defined>
    <meta:user-defined meta:name="DC.title">Toestemming voor het aanleggen van een telecommunicatiekabel (glasvezel) voor een huisaansluiting in de buurt van Albert van 't Hartweg 52 te Bleisw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733</meta:user-defined>
    <meta:user-defined meta:name="OVERHEIDop.GmbID/DC.identifier">gmb-2026-381733</meta:user-defined>
    <meta:user-defined meta:name="OVERHEIDop.versieInformatie"/>
  </office:meta>
</office:document-meta>
</file>