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een telecommunicatiekabel (glasvezel) voor een bedrijfsaansluiting in de buurt van Lorentzstraat 8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53365 in de buurt van Lorentzstraat 8, 2665JH, Bleiswijk. </text:p>
            <text:p text:style-name="common-al">Het aanleggen van een telecommunicatiekabel (glasvezel) voor een bedrijfsaansluiting (verleend en verzonden 04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8173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3365 </meta:user-defined>
    <dc:language>nl</dc:language>
    <meta:user-defined meta:name="OVERHEIDop.locatietype/OVERHEIDop.gebiedsmarkering">Adres</meta:user-defined>
    <meta:user-defined meta:name="DC.title">Toestemming voor het aanleggen van een telecommunicatiekabel (glasvezel) voor een bedrijfsaansluiting in de buurt van Lorentzstraat 8 te Bleisw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732</meta:user-defined>
    <meta:user-defined meta:name="OVERHEIDop.GmbID/DC.identifier">gmb-2026-381732</meta:user-defined>
    <meta:user-defined meta:name="OVERHEIDop.versieInformatie"/>
  </office:meta>
</office:document-meta>
</file>