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Commissie bezwaa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ergadering van <text:span text:style-name="nadrukvet">woensdag 19 augustus 2026</text:span> vanaf <text:span text:style-name="nadrukvet">19.00 uur</text:span> in het gemeentehuis, Koningin Julianalaan 3, Katwijk.</text:p>
            <text:p text:style-name="common-al">
            <text:span text:style-name="nadrukondlijn">Van 19.00 tot 20.00 uur:</text:span> Besloten zittingen </text:p>
            <text:p text:style-name="last-al">
            <text:span text:style-name="nadrukondlijn">Van 20.00 uur tot 20.30 uur:</text:span> Bezwaarschrift tegen het besluit van het college van burgemeester en wethouders van 25 maart 2026 inzake toestemming voor het kappen van 10 bomen langs de Meeuwenlaan te Katw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173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3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Gemeente</meta:user-defined>
    <meta:user-defined meta:name="DC.title">Agenda Commissie bezwaarschrif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30</meta:user-defined>
    <meta:user-defined meta:name="OVERHEIDop.GmbID/DC.identifier">gmb-2026-381730</meta:user-defined>
    <meta:user-defined meta:name="OVERHEIDop.versieInformatie"/>
  </office:meta>
</office:document-meta>
</file>