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abij de Haagweg 39 te Mon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9 juli 2026 van een melding zoals bedoeld in hoofdstuk 4 van het Besluit activiteiten leefomgeving (Bal). De melding betreft het toepassen van 700 m³ grond of baggerspecie op of in de landbodem t.b.v het uitvoeren van graafwerkzaamheden voor het bouwrijp maken van een achttal kavels. De locatie is gelegen <text:span text:style-name="nadrukvet">nabij de Haagweg 39, 2681 PB te Monster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868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8172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2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kennisgeving MBA voor het toepassen van 700 m³ grond of baggerspecie op of in de landbodem t.b.v het uitvoeren van graafwerkzaamheden voor het bouwrijp maken van een achttal kavels</meta:user-defined>
    <dc:language>nl</dc:language>
    <meta:user-defined meta:name="OVERHEIDop.locatietype/OVERHEIDop.gebiedsmarkering">Vlak</meta:user-defined>
    <meta:user-defined meta:name="DC.title">Kennisgeving melding milieubelastende activiteit(en), nabij de Haagweg 39 te Monst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28</meta:user-defined>
    <meta:user-defined meta:name="OVERHEIDop.GmbID/DC.identifier">gmb-2026-381728</meta:user-defined>
    <meta:user-defined meta:name="OVERHEIDop.versieInformatie"/>
  </office:meta>
</office:document-meta>
</file>