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erk, Braamlanden t.o. nr. 127</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Op 6 augustus 2026 hebben wij een aanvraag ontvangen voor het kappen van 1 berk op de locatie. Braamlanden t.o. nr. 127. De aanvraag is geregistreerd onder zaaknummer 0153Z2608-0099.</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172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2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2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099</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het kappen van 1 berk, Braamlanden t.o. nr. 127</meta:user-defined>
    <meta:user-defined meta:name="DCTERMS.W3CDTF/DCTERMS.available">2026-08-19</meta:user-defined>
    <meta:user-defined meta:name="DCTERMS.W3CDTF/OVERHEIDop.jaargang">2026</meta:user-defined>
    <meta:user-defined meta:name="OVERHEIDop.publicationIssue">381726</meta:user-defined>
    <meta:user-defined meta:name="OVERHEIDop.GmbID/DC.identifier">gmb-2026-381726</meta:user-defined>
    <meta:user-defined meta:name="OVERHEIDop.versieInformatie"/>
  </office:meta>
</office:document-meta>
</file>