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office:automatic-styles>
  <office:body>
    <office:text>
      <text:p text:style-name="new_page_staatscourant"/>
      <text:p text:style-name="single-kop-titel">Voorgenomen verhuur gronden en opstallen Van Pallandtpolder te Middelharnis</text:p>
      <text:section text:name="regeling_id1-3-2" text:style-name="regeling">
        <text:section text:name="aanhef_id1-3-2-1" text:style-name="aanhef">
          <text:section text:name="preambule_id1-3-2-1-1" text:style-name="preambule">
            <text:p text:style-name="al">De gemeente Goeree-Overflakkee is eigenaar van ca. 70 hectare landbouwgronden en agrarische opstallen in de Van Pallandtpolder, kadastraal aangeduid Middelharnis, sectie E, nummer 790, 825, 829, 832 en 836. De gemeente wil deze gronden en opstallen verhuren aan de stichting Proeftuin Van Pallandtpolder. Deze stichting heeft als primair doel het ontwikkelen, exploiteren en beheren van een integrale proeftuin voor toekomstbestendige landbouw, natuurontwikkeling en innovatie. De stichting heeft een niet-commercieel en maatschappelijk karakter, waarbij eventuele opbrengsten volledig worden ingezet voor beheer, exploitatie, onderzoek, innovatie en kennisdeling. De stichting zal de gronden en opstallen open stellen voor kennisdeling, educatie, onderzoek en demonstratieactiviteiten ten behoeve van agrariërs, inwoners, onderwijsinstellingen en andere belanghebbenden. </text:p>
            <text:p text:style-name="al"/>
            <text:p text:style-name="al">De stichting zal ten behoeve van de verwezenlijking van haar doelstellingen verhuurovereenkomsten voor gebouwen aangaan met private- en/of publieke partijen en pachtovereenkomsten met agrarische ondernemers en/of onderwijsinstellingen.</text:p>
            <text:p text:style-name="al"/>
            <text:p text:style-name="al">
            <text:span text:style-name="nadrukvet">Waarom publiceren wij dit bericht?</text:span>
          </text:p>
            <text:p text:style-name="al">Door een uitspraak van de Hoge Raad geven we vastgoed in principe altijd openbaar uit. Dat betekent dat iedereen de kans krijgt om in te schrijven. In sommige situaties is het zo dat slechts één partij in aanmerking komt. Dat is de uitgifte van vastgoed één-op-één. Volgens de Hoge Raad is dat alleen mogelijk als er op grond van objectieve, toetsbare en redelijke criteria slechts één serieuze kandidaat voor in aanmerking komt.</text:p>
            <text:p text:style-name="al"/>
            <text:p text:style-name="al">We maken het voornemen tot een zogenaamde één-op-één gunning bekend. Dat doen wij door het plaatsen van deze publicatie.</text:p>
            <text:p text:style-name="al"/>
            <text:p text:style-name="al">
            <text:span text:style-name="nadrukvet">We vinden dat maar één kandidaat in aanmerking komt voor de huur van de gronden en opstallen</text:span>
          </text:p>
            <text:p text:style-name="al">De beoogde huurder, de stichting, is volgens de volgende objectieve, toetsbare en redelijke criteria de enige serieuze kandidaat die in aanmerking komt voor de huur van de landbouwgronden en opstallen: </text:p>
            <text:p text:style-name="al"/>
            <text:list text:style-name="id1-3-2-1-1-13">
              <text:list-item text:style-override="id1-3-2-1-1-13-1">
                <text:number>-</text:number>
                <text:p text:style-name="al">Er geen andere partij die aantoonbaar is opgericht of wordt opgericht met als primair doel het exploiteren en beheren van een integrale proeftuin voor toekomstbestendige landbouw, natuurontwikkeling en innovatie in de Pallandtpolder. </text:p>
              </text:list-item>
              <text:list-item text:style-override="id1-3-2-1-1-13-2">
                <text:number>-</text:number>
                <text:p text:style-name="al">Er is geen andere partij die aantoonbaar een niet-commerciëel en maatschappelijk doel dient, waarbij opbrengsten volledig worden ingezet voor beheer, exploitatie, onderzoek, innovatie en kennisdeling binnen de Proeftuin.</text:p>
              </text:list-item>
              <text:list-item text:style-override="id1-3-2-1-1-13-3">
                <text:number>-</text:number>
                <text:p text:style-name="al">Er is geen andere partij die aantoonbaar beschikt over een samenwerkingsverband van publieke en private partijen, waaronder overheden, agrarische ondernemers, onderwijs, kennisinstellingen en maatschappelijke organisaties, gericht op de ontwikkeling van de Proeftuin.</text:p>
              </text:list-item>
              <text:list-item text:style-override="id1-3-2-1-1-13-4">
                <text:number>-</text:number>
                <text:p text:style-name="al">Er is geen andere partij die aantoonbaar in staat is om de landbouwgronden en opstallen integraal te beheren en te gebruiken ten behoeve van experimenten, pilots, demonstraties en praktijkgericht onderzoek op het gebied van duurzame landbouw en gebiedsontwikkeling.</text:p>
              </text:list-item>
              <text:list-item text:style-override="id1-3-2-1-1-13-5">
                <text:number>-</text:number>
                <text:p text:style-name="al">Er is geen andere partij die aantoonbaar beschikt over de organisatorische capaciteit en governance-structuur om het langjarig beheer, de exploitatie en coördinatie van de Proeftuin te borgen.</text:p>
              </text:list-item>
              <text:list-item text:style-override="id1-3-2-1-1-13-6">
                <text:number>-</text:number>
                <text:p text:style-name="al">Er is geen andere partij die aantoonbaar bereid en in staat is om de gronden en opstallen open te stellen voor kennisdeling, educatie, onderzoek en demonstratieactiviteiten ten behoeve van agrariërs, bewoners, onderwijs en andere stakeholders. </text:p>
              </text:list-item>
            </text:list>
            <text:p text:style-name="al">
            <text:span text:style-name="nadrukvet">Tegen deze voorgenomen verhuur is geen zienswijze of bezwaar mogelijk</text:span>
          </text:p>
            <text:p text:style-name="al">Tegen de voorgenomen verhuur kunnen geen zienswijzen of bezwaren in de zin van de Algemene wet bestuursrecht worden ingediend. </text:p>
            <text:p text:style-name="al">Bent u van mening dat u ook een serieuze kandidaat bent? Stuur dan uiterlijk op 1 september 2026 een e-mail naar vastgoed@goeree-overflakkee.nl.</text:p>
            <text:p text:style-name="al">Zet in uw e-mail minstens:</text:p>
            <text:list text:style-name="id1-3-2-1-1-18">
              <text:list-item text:style-override="id1-3-2-1-1-18-1">
                <text:number>-</text:number>
                <text:p text:style-name="al">het zaaknummer Z-18-106202</text:p>
              </text:list-item>
              <text:list-item text:style-override="id1-3-2-1-1-18-2">
                <text:number>-</text:number>
                <text:p text:style-name="al">uw naam, adres en woonplaats;</text:p>
              </text:list-item>
              <text:list-item text:style-override="id1-3-2-1-1-18-3">
                <text:number>-</text:number>
                <text:p text:style-name="al">waarom u vindt dat u ook een serieuze kandidaat voor huur van de gronden en opstallen bent.</text:p>
              </text:list-item>
            </text:list>
            <text:p text:style-name="al">Als we op 1 september 2026 geen reactie hebben ontvangen, dan gaan wij over tot de voorgenomen verhuur.</text:p>
            <text:p text:style-name="al"/>
            <text:p text:style-name="al">
            <text:span text:style-name="nadrukvet">Heeft u nog vragen of wilt u meer informatie?</text:span>
          </text:p>
            <text:p text:style-name="al">Neem dan contact op met het team Vastgoed via telefoonnummer 14 0187, optie 3. Wij zijn telefonisch bereikbaar van maandag tot en met vrijdagochtend. U kunt ook mailen naar <text:a xlink:href="mailto:vastgoed@goeree-overflakkee.nl" xlink:type="simple">vastgoed@goeree-overflakkee.nl</text:a>. Op onze website <text:a xlink:href="https://www.goeree-overflakkee.nl/vastgoed" xlink:type="simple">https://www.goeree-overflakkee.nl/vastgoed</text:a> vindt u meer informatie over de uitgifte van gemeentelijk vastgoed</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17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Goeree-Overflakkee</meta:user-defined>
    <meta:user-defined meta:name="OVERHEID.Informatietype/DC.type">officiële publicatie</meta:user-defined>
    <meta:user-defined meta:name="OVERHEIDop.Rubriek/DC.type">overige overheidsinformatie</meta:user-defined>
    <meta:user-defined meta:name="OVERHEID.Gemeente/OVERHEID.authority">Goeree-Overflakkee</meta:user-defined>
    <meta:user-defined meta:name="OVERHEID.Gemeente/DCTERMS.publisher">Goeree-Overflakkee</meta:user-defined>
    <meta:user-defined meta:name="OVERHEID.TaxonomieBeleidsagendaDecentraal/OVERHEID.category">Financiën | Organisatie en beleid</meta:user-defined>
    <meta:user-defined meta:name="OVERHEIDop.referentienummer">Z-18-106202</meta:user-defined>
    <dc:language>nl</dc:language>
    <meta:user-defined meta:name="OVERHEIDop.locatietype/OVERHEIDop.gebiedsmarkering">Adres</meta:user-defined>
    <meta:user-defined meta:name="DC.title">Voorgenomen verhuur gronden en opstallen Van Pallandtpolder te Middelharnis</meta:user-defined>
    <meta:user-defined meta:name="DCTERMS.W3CDTF/DCTERMS.available">2026-08-11</meta:user-defined>
    <meta:user-defined meta:name="DCTERMS.W3CDTF/OVERHEIDop.jaargang">2026</meta:user-defined>
    <meta:user-defined meta:name="OVERHEIDop.publicationIssue">381721</meta:user-defined>
    <meta:user-defined meta:name="OVERHEIDop.GmbID/DC.identifier">gmb-2026-381721</meta:user-defined>
    <meta:user-defined meta:name="OVERHEIDop.versieInformatie"/>
  </office:meta>
</office:document-meta>
</file>