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7130810ibc23ff89-4bbf-4c17-b46d-17957dece49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Definitieve bestuursdwang voor 1 boot in de Dorpsweide te Valkenburg en 2 boten in de Rembrandtsingel te Rijnsburg</text:p>
      <text:section text:name="zakelijke-mededeling_id1-3-2" text:style-name="zakelijke-mededeling">
        <text:section text:name="zakelijke-mededeling-tekst_id1-3-2-1" text:style-name="zakelijke-mededeling-tekst">
          <text:section text:name="tekst_id1-3-2-1-1" text:style-name="tekst">
            <text:p text:style-name="common-al">
            <draw:frame><draw:text-box><text:section text:name="plaatje_id1-3-2-1-1-1-1" text:style-name="plaatje">
              <text:p text:style-name="illustratie_id1-3-2-1-1-1-1-1"><draw:frame draw:style-name="illustratie_id1-3-2-1-1-1-1-1" text:anchor-type="paragraph" svg:width="153mm" svg:height="66.30956848030019mm"><draw:image xlink:href="Pictures/Schermafbeelding2026-08-07130810ibc23ff89-4bbf-4c17-b46d-17957dece495.png" xlink:type="simple"/></draw:frame></text:p>
            </text:section></draw:text-box></draw:frame>
          </text:p>
            <text:list text:style-name="id1-3-2-1-1-2">
              <text:list-item text:style-override="id1-3-2-1-1-2-1">
                <text:number>–</text:number>
                <text:p text:style-name="al">Boot in de Dorpsweide te Valkenburg</text:p>
              </text:list-item>
              <text:list-item text:style-override="id1-3-2-1-1-2-2">
                <text:number>–</text:number>
                <text:p text:style-name="al">Twee boten in de Rembrandtsingel te Rijnsburg</text:p>
              </text:list-item>
            </text:list>
            <text:p text:style-name="common-al">De vaartuigen mogen niet op de hierboven beschreven locaties aanwezig zijn vanwege <text:span text:style-name="nadrukvet">Artikel 5:25, Ligplaats woonschepen en overige vaartuigen</text:span></text:p>
            <text:p text:style-name="common-al">Op grond van artikel 5:24, derde lid van de Algemene wet bestuursrecht (verder: Awb) hebben wij via een zogenaamd voornemen bestuursdwang toegepast op 5 augustus 2026. Wij zijn voornemens op 12 augustus 2026 een definitief bestuursdwang besluit te nemen als bedoeld in artikel 5:25 Awb. Dit wordt tevens bekend gemaakt met een sticker op de betreffende vaartuigen waarmee uitvoer word gegeven aan artikel 5:24, derde lid Awb.</text:p>
            <text:p text:style-name="common-al">Indien de eigenaren van deze vaartuigen deze niet vóór 19 augustus 2026 verwijderen uit het openbare water dan zullen wij deze vaartuigen door of namens het college verwijderen.</text:p>
            <text:p text:style-name="last-al">Dit betekent dat deze vaartuigen worden verwijderd uit het openbare water en 13 weken worden opgeslagen in het gemeentelijk depot. Gedurende deze periode kunnen de eigenaren van deze vaartuigen deze ophalen tegen betaling van de berging- en stallingkosten. Wanneer de eigenaren zich tijdens deze periode nog niet hebben gemeld, zullen de betreffende vaartuigen worden verkocht of verniet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1-1" style:parent-style-name="Standard">
      <style:paragraph-properties style:line-spacing="0mm" style:text-autospace="none" ofo:line-height="0.001cm"/>
    </style:style>
    <style:style style:family="graphic" style:name="illustratie_id1-3-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17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OVERHEIDop.locatietype/OVERHEIDop.gebiedsmarkering">Weg</meta:user-defined>
    <meta:user-defined meta:name="DC.title">Definitieve bestuursdwang voor 1 boot in de Dorpsweide te Valkenburg en 2 boten in de Rembrandtsingel te Rijnsburg</meta:user-defined>
    <meta:user-defined meta:name="DCTERMS.W3CDTF/DCTERMS.available">2026-08-13</meta:user-defined>
    <meta:user-defined meta:name="DCTERMS.W3CDTF/OVERHEIDop.jaargang">2026</meta:user-defined>
    <meta:user-defined meta:name="OVERHEIDop.publicationIssue">381719</meta:user-defined>
    <meta:user-defined meta:name="OVERHEIDop.GmbID/DC.identifier">gmb-2026-381719</meta:user-defined>
    <meta:user-defined meta:name="OVERHEIDop.versieInformatie"/>
  </office:meta>
</office:document-meta>
</file>