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- Ouddorp, strand 't Flaauwe werk nr. 1 - Surfkarav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heeft een exploitatievergunning verleend t.b.v. sport en recreatieonderwijs aan de Surfkaravaan op het strand 't Flaauwe werk nr.1 in Ouddorp. Deze vergunning geldt voor 2026 en 2027, verzenddatum: 3 augustus 2026, referentienummer: Z-26-182207.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7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Z-26-182207</meta:user-defined>
    <dc:language>nl</dc:language>
    <meta:user-defined meta:name="OVERHEIDop.locatietype/OVERHEIDop.gebiedsmarkering">Adres</meta:user-defined>
    <meta:user-defined meta:name="DC.title">Verleende exploitatievergunning - Ouddorp, strand 't Flaauwe werk nr. 1 - Surfkaravaa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17</meta:user-defined>
    <meta:user-defined meta:name="OVERHEIDop.GmbID/DC.identifier">gmb-2026-381717</meta:user-defined>
    <meta:user-defined meta:name="OVERHEIDop.versieInformatie"/>
  </office:meta>
</office:document-meta>
</file>