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zoek Omgevingsvergunning, Zwolseweg 56a, 8181AH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oek omgevingsvergunning:</text:span>
          </text:p>
            <text:p text:style-name="common-al">Zwolseweg 56a in Heerde, voor het vergroten van de carport, ontvangen op 6 augustus 2026 (zaaknummer R2026-02082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817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2082</meta:user-defined>
    <meta:user-defined meta:name="DCTERMS.abstract">Betreft: Aanvraag op locatie Zwolseweg 56a, 8181AH Heerde</meta:user-defined>
    <dc:language>nl</dc:language>
    <meta:user-defined meta:name="OVERHEIDop.locatietype/OVERHEIDop.gebiedsmarkering">Vlak</meta:user-defined>
    <meta:user-defined meta:name="DC.title">Kennisgeving ontvangst verzoek Omgevingsvergunning, Zwolseweg 56a, 8181AH Heer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1715</meta:user-defined>
    <meta:user-defined meta:name="OVERHEIDop.GmbID/DC.identifier">gmb-2026-381715</meta:user-defined>
    <meta:user-defined meta:name="OVERHEIDop.versieInformatie"/>
  </office:meta>
</office:document-meta>
</file>