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exploiteren van een terras op de locatie Tolbrug 5 te Dordrecht zaaknummer 900369353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exploiteren van een terras op de locatie Tolbrug 3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4 septem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171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1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1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exploiteren van een terras op de locatie Tolbrug 5 te Dordrecht zaaknummer 9003693533</meta:user-defined>
    <meta:user-defined meta:name="DCTERMS.W3CDTF/DCTERMS.available">2026-08-11</meta:user-defined>
    <meta:user-defined meta:name="DCTERMS.W3CDTF/OVERHEIDop.jaargang">2026</meta:user-defined>
    <meta:user-defined meta:name="OVERHEIDop.publicationIssue">381713</meta:user-defined>
    <meta:user-defined meta:name="OVERHEIDop.GmbID/DC.identifier">gmb-2026-381713</meta:user-defined>
    <meta:user-defined meta:name="OVERHEIDop.versieInformatie"/>
  </office:meta>
</office:document-meta>
</file>