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Long Lunch Broodje Delft en Lange LUNA Borrel op 26 september 2026 aan Markt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6-09-2026 / Long Lunch Broodje Delft en Lange LUNA Borrel / Markt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17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Long Lunch Broodje Delft en Lange LUNA Borrel op 26 september 2026 aan Markt te Delf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09</meta:user-defined>
    <meta:user-defined meta:name="OVERHEIDop.GmbID/DC.identifier">gmb-2026-381709</meta:user-defined>
    <meta:user-defined meta:name="OVERHEIDop.versieInformatie"/>
  </office:meta>
</office:document-meta>
</file>