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- Sommelsdijk, Vlasakker 2a - Snackcorner Sommel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heeft een exploitatievergunning verleend aan Snackcorner Sommelsdijk, Vlasakker 2a in Sommelsdijk. Deze vergunning geldt voor bepaalde tijd, verzenddatum: 30 juli 2026, referentienummer: Z-26-181419.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7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Z-26-181419</meta:user-defined>
    <dc:language>nl</dc:language>
    <meta:user-defined meta:name="OVERHEIDop.locatietype/OVERHEIDop.gebiedsmarkering">Adres</meta:user-defined>
    <meta:user-defined meta:name="DC.title">Verleende exploitatievergunning - Sommelsdijk, Vlasakker 2a - Snackcorner Sommelsdij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08</meta:user-defined>
    <meta:user-defined meta:name="OVERHEIDop.GmbID/DC.identifier">gmb-2026-381708</meta:user-defined>
    <meta:user-defined meta:name="OVERHEIDop.versieInformatie"/>
  </office:meta>
</office:document-meta>
</file>