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maken van 2 proefsleuven om de werkelijke ligging van kabels en leidingen te onderzoeken in de buurt van Krokussenweg 24 te Blei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55443 in de buurt van Krokussenweg 24, 2665ND, Bleiswijk. </text:p>
            <text:p text:style-name="common-al">Het maken van 2 proefsleuven om de werkelijke ligging van kabels en leidingen te onderzoeken (verleend en verzonden 04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8170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0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0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5443 </meta:user-defined>
    <dc:language>nl</dc:language>
    <meta:user-defined meta:name="OVERHEIDop.locatietype/OVERHEIDop.gebiedsmarkering">Adres</meta:user-defined>
    <meta:user-defined meta:name="DC.title">Toestemming voor het maken van 2 proefsleuven om de werkelijke ligging van kabels en leidingen te onderzoeken in de buurt van Krokussenweg 24 te Bleiswij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700</meta:user-defined>
    <meta:user-defined meta:name="OVERHEIDop.GmbID/DC.identifier">gmb-2026-381700</meta:user-defined>
    <meta:user-defined meta:name="OVERHEIDop.versieInformatie"/>
  </office:meta>
</office:document-meta>
</file>