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lcoholwet - Dirksland, Philipshoofjesweg 77 - Schuurf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tijdelijke ontheffing Alcoholwet verleend voor een Schuurfeest, Philipshoofjesweg 77 in Dirksland. De ontheffing geldt op 11 en 12 september 2026, verzenddatum: 3 augustus 2026, referentienummer: Z-26-181779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181779</meta:user-defined>
    <dc:language>nl</dc:language>
    <meta:user-defined meta:name="OVERHEIDop.locatietype/OVERHEIDop.gebiedsmarkering">Adres</meta:user-defined>
    <meta:user-defined meta:name="DC.title">Verleende ontheffing Alcoholwet - Dirksland, Philipshoofjesweg 77 - Schuurfe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94</meta:user-defined>
    <meta:user-defined meta:name="OVERHEIDop.GmbID/DC.identifier">gmb-2026-381694</meta:user-defined>
    <meta:user-defined meta:name="OVERHEIDop.versieInformatie"/>
  </office:meta>
</office:document-meta>
</file>