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middenspannings- en laagspanningsnet, het plaatsen van een middenspanningstation en mantelbuizen voor nieuwbouw Wilderszijde “Waterwijk” in de buurt van T. Asserlaan 1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3380 in de buurt van T. Asserlaan 1, 2662SB Bergschenhoek. </text:p>
            <text:p text:style-name="common-al">Het aanleggen van een middenspannings- en laagspanningsnet, het plaatsen van een middenspanningstation en mantelbuizen voor nieuwbouw Wilderszijde “Waterwijk”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380 </meta:user-defined>
    <dc:language>nl</dc:language>
    <meta:user-defined meta:name="OVERHEIDop.locatietype/OVERHEIDop.gebiedsmarkering">Adres</meta:user-defined>
    <meta:user-defined meta:name="DC.title">Toestemming voor het aanleggen van een middenspannings- en laagspanningsnet, het plaatsen van een middenspanningstation en mantelbuizen voor nieuwbouw Wilderszijde “Waterwijk” in de buurt van T. Asserlaan 1 te Bergschenh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90</meta:user-defined>
    <meta:user-defined meta:name="OVERHEIDop.GmbID/DC.identifier">gmb-2026-381690</meta:user-defined>
    <meta:user-defined meta:name="OVERHEIDop.versieInformatie"/>
  </office:meta>
</office:document-meta>
</file>