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vergunningsvrij omgevingsvergunning - Hoogtij 42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688585 – 7 augustus 2026</text:p>
            <text:p text:style-name="common-al">Hoogtij 42 Noordwijk | het tijdelijk plaatsen van een bouwafvalcontainer en kraan</text:p>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168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8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8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688585</meta:user-defined>
    <meta:user-defined meta:name="DCTERMS.abstract">7 augustus 2026, het tijdelijk plaatsen van een bouwafvalcontainer en kraan</meta:user-defined>
    <dc:language>nl</dc:language>
    <meta:user-defined meta:name="OVERHEIDop.locatietype/OVERHEIDop.gebiedsmarkering">Adres</meta:user-defined>
    <meta:user-defined meta:name="DC.title">Verzonden besluit vergunningsvrij omgevingsvergunning - Hoogtij 42 Noordwijk</meta:user-defined>
    <meta:user-defined meta:name="DCTERMS.W3CDTF/DCTERMS.available">2026-08-18</meta:user-defined>
    <meta:user-defined meta:name="DCTERMS.W3CDTF/OVERHEIDop.jaargang">2026</meta:user-defined>
    <meta:user-defined meta:name="OVERHEIDop.publicationIssue">381684</meta:user-defined>
    <meta:user-defined meta:name="OVERHEIDop.GmbID/DC.identifier">gmb-2026-381684</meta:user-defined>
    <meta:user-defined meta:name="OVERHEIDop.versieInformatie"/>
  </office:meta>
</office:document-meta>
</file>